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  <manifest:file-entry manifest:media-type="image/png" manifest:full-path="Pictures/a118584675feee94fa079e61a551a55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
<text:line-break/></text:p>
      <text:h text:style-name="Heading_20_3" text:outline-level="3"><text:bookmark text:name="build_road_expansions"/><text:bookmark-start text:name="__RefHeading___build_road_expansions_1"/><text:bookmark-start text:name="build_road_expansions"/>Build Road Expansions<text:bookmark-end text:name="__RefHeading___build_road_expansions_1"/><text:bookmark-end text:name="build_road_expansions"/></text:h>
      <text:p text:style-name="Text_20_body"><text:line-break/>
This submodel expands existent roads by sprouting new segment from their endpoints.
<text:line-break/></text:p>
      <text:h text:style-name="Heading_20_5" text:outline-level="5"><text:bookmark-start text:name="__RefHeading___default_parameters_2"/><text:bookmark-start text:name="default_parameters"/>Default parameters<text:bookmark-end text:name="__RefHeading___default_parameters_2"/><text:bookmark-end text:name="default_parameters"/></text:h>
      <text:p text:style-name="Text_20_body"><draw:frame draw:style-name="mediacenter" draw:name="1" text:anchor-type="paragraph" draw:z-index="1" svg:width="18.520833333333cm" style:rel-width="100%" svg:height="9.3594355338602cm" style:rel-height="scale"><draw:image xlink:href="Pictures/a118584675feee94fa079e61a551a55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ild_road_expansions</dc:title>
  </office:meta>
</office:document-meta>
</file>