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value_2"/><text:bookmark-start text:name="__RefHeading___calculate_value_2_1"/><text:bookmark-start text:name="calculate_value_2"/>Calculate Value 2<text:bookmark-end text:name="__RefHeading___calculate_value_2_1"/><text:bookmark-end text:name="calculate_value_2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valuates an algebraic or logical expression once and returns a single scalar value, in the same way as <text:a xlink:type="simple" xlink:href="https://dinamicaego.com/dokuwiki/doku.php?id=calculate_value" text:style-name="Internet_20_link" text:visited-style-name="Visited_20_Internet_20_Link">Calculate Value</text:a>, but performing all internal operations using double-precision reals throughout, rather than the precision defined by ImageExpression::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xpression  </text:p>
          </table:table-cell>
          <table:table-cell office:value-type="string" table:style-name="tablecell">
            <text:p text:style-name="tablealignleft"> <text:a xlink:type="simple" xlink:href="https://dinamicaego.com/dokuwiki/doku.php?id=image_expression_type" text:style-name="Internet_20_link" text:visited-style-name="Visited_20_Internet_20_Link">Image Expression Type</text:a>  </text:p>
          </table:table-cell>
          <table:table-cell office:value-type="string" table:style-name="tablecell">
            <text:p text:style-name="tablealignleft"> Algebraic or logical expression that evaluates to a single numeric result. Must be enclosed in square brackets <text:span text:style-name="Source_20_Text">[ ]</text:span> in EGO Scrip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Default Value 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Value returned if evaluating the expression produces an algebraic error. When not provided, evaluation errors are propagat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The computed scalar valu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ables, lookup tables, and scalar values referenced in the expression must be connected through hook functors before the expression is written: tables and lookup tables through <text:a xlink:type="simple" xlink:href="https://dinamicaego.com/dokuwiki/doku.php?id=number_table" text:style-name="Internet_20_link" text:visited-style-name="Visited_20_Internet_20_Link">Number Table</text:a> (referenced as <text:span text:style-name="Source_20_Text">t1</text:span>, <text:span text:style-name="Source_20_Text">t2</text:span>, … in the verbose form), and scalar values through <text:a xlink:type="simple" xlink:href="https://dinamicaego.com/dokuwiki/doku.php?id=number_value" text:style-name="Internet_20_link" text:visited-style-name="Visited_20_Internet_20_Link">Number Value</text:a> (<text:span text:style-name="Source_20_Text">v1</text:span>, <text:span text:style-name="Source_20_Text">v2</text:span>, …).</text:p>
      <text:p text:style-name="Text_20_body">Maps cannot be connected to this functor, since it has no cell context.</text:p>
      <text:p text:style-name="Text_20_body">See <text:a xlink:type="simple" xlink:href="https://dinamicaego.com/dokuwiki/doku.php?id=calculate_value" text:style-name="Internet_20_link" text:visited-style-name="Visited_20_Internet_20_Link">Calculate Value</text:a> for further notes on syntax and available expression features, which apply equally to this functor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ulateValue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value_2</dc:title>
  </office:meta>
</office:document-meta>
</file>