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ll_type"/><text:bookmark-start text:name="__RefHeading___cell_type_1"/><text:bookmark-start text:name="cell_type"/>Cell Type<text:bookmark-end text:name="__RefHeading___cell_type_1"/><text:bookmark-end text:name="cell_ty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map cell type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Value or constant representing a map cell typ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Value or constant representing a map cell typ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ellTy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ell_type</dc:title>
  </office:meta>
</office:document-meta>
</file>