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termine_weights_of_evidence_continuous_occurrences"/><text:bookmark-start text:name="__RefHeading___determine_weights_of_evidence_continuous_occurrences_1"/><text:bookmark-start text:name="determine_weights_of_evidence_continuous_occurrences"/>Determine Weights Of Evidence Continuous Occurrences<text:bookmark-end text:name="__RefHeading___determine_weights_of_evidence_continuous_occurrences_1"/><text:bookmark-end text:name="determine_weights_of_evidence_continuous_occurr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determines Weights of Evidence coefficients for selected spatial variables with respect to a map of occurrences, using the same Weights of Evidence method as <text:a xlink:type="simple" xlink:href="https://dinamicaego.com/dokuwiki/doku.php?id=determine_weights_of_evidence_coefficients" text:style-name="Internet_20_link" text:visited-style-name="Visited_20_Internet_20_Link">Determine Weights Of Evidence Coefficients</text:a>. Unlike that container, which works from a transition between an initial and a final map, this one works from a map where each cell holds a count of how many times some event occurred at that location, so the map of occurrences does not need to be binary.</text:p>
      <text:p text:style-name="Text_20_body">This container accepts one or more <text:a xlink:type="simple" xlink:href="https://dinamicaego.com/dokuwiki/doku.php?id=name_map" text:style-name="Internet_20_link" text:visited-style-name="Visited_20_Internet_20_Link">Name Map</text:a> hooks nested inside it, each assigning a name to a map. These named maps supply the values for the spatial variables referenced by Ran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ccurrence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occurrences. Each cell holds the number of times the modeled event occurred at that location.  </text:p>
          </table:table-cell>
        </table:table-row>
        <table:table-row>
          <table:table-cell office:value-type="string" table:style-name="tablecell">
            <text:p text:style-name="tablealignleft"> Mask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defining, through cells other than its null value, which cells should be analyzed. Its cells must be representable as a 32 Bit Integer.  </text:p>
          </table:table-cell>
        </table:table-row>
        <table:table-row>
          <table:table-cell office:value-type="string" table:style-name="tablecell">
            <text:p text:style-name="tablealignleft"> Ranges  </text:p>
          </table:table-cell>
          <table:table-cell office:value-type="string" table:style-name="tablecell">
            <text:p text:style-name="tablealignleft"> <text:a xlink:type="simple" xlink:href="https://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Pre-defined ranges of each spatial variable for which the Weights of Evidence coefficients will be calculated. Only the ranges defined for the first transition are used; ranges defined for any other transition are ignor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Fix Abnormal Weights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recalculates weights that would otherwise result in abnormal values, such as those arising from a division by zero. If false, those abnormal values are assumed to be zero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 obtained for the selected spatial variables, with respect to the given occurrenc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Cells with zero occurrences are also used in the calculation: one is always added to the number of occurrences found at a cell before it is used. Only cells located outside the area defined by Mask are excluded from the calculation.</text:p>
      <text:p text:style-name="Text_20_body">Reports an error if a spatial variable named in Ranges is not provided by a nested Name Map hook.</text:p>
      <text:p text:style-name="Text_20_body">Reports an error if Mask has cells that cannot be represented as a 32 Bit Integer.</text:p>
      <text:p text:style-name="Text_20_body">This method was adapted from Agterberg &amp; Bonham-Carter (1990), Goodacre et al. (1993), and Bonham-Carter (1994).</text:p>
      <text:p text:style-name="Text_20_body"><text:span text:style-name="Strong_20_Emphasis">References</text:span></text:p>
      <text:p text:style-name="Text_20_body">Agterberg, F.P. and Bonham-Carter, G.F., 1990: Deriving weights of evidence from geoscience contour maps for the prediction of discrete events. XXII Int. Symposium AP-COM, 381-395.</text:p>
      <text:p text:style-name="Text_20_body">Bonham-Carter, G., 1994: Geographic information systems for geoscientists: modelling with GIS. Pergamon, 398 pp.</text:p>
      <text:p text:style-name="Text_20_body">Goodacre, C. M., Bonham-Carter, G. F., Agterberg, F. P., Wright, D. F., 1993: A statistical analysis of spatial association of seismicity with drainage patterns and magnetic anomalies in western Quebec. Tectonophysics, 217, 205-305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DetermineWeightsOfEvidenceContinuousOccurren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termine_weights_of_evidence_continuous_occurrences</dc:title>
  </office:meta>
</office:document-meta>
</file>