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rrelation"/><text:bookmark-start text:name="__RefHeading___determine_weights_of_evidence_correlation_1"/><text:bookmark-start text:name="determine_weights_of_evidence_correlation"/>Determine Weights Of Evidence Correlation<text:bookmark-end text:name="__RefHeading___determine_weights_of_evidence_correlation_1"/><text:bookmark-end text:name="determine_weights_of_evidence_correlat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calculates the correlation between pairs of spatial variables used in a Weights of Evidence analysis, to help verify that they are spatially independent, an assumption the Weights of Evidence method requires. Correlated variables identified this way can be eliminated, or combined into a new variable that replaces both.</text:p>
      <text:p text:style-name="Text_20_body">This container accepts one or more <text:a xlink:type="simple" xlink:href="https://dinamicaego.com/dokuwiki/doku.php?id=name_map" text:style-name="Internet_20_link" text:visited-style-name="Visited_20_Internet_20_Link">Name Map</text:a> hooks nested inside it, each assigning a name to a map. These named maps supply the values for the spatial variables referenced by Rang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Pre-defined ranges for each spatial variable whose pairwise correlation will be calculated.  </text:p>
          </table:table-cell>
        </table:table-row>
        <table:table-row>
          <table:table-cell office:value-type="string" table:style-name="tablecell">
            <text:p text:style-name="tablealignleft"> Transition  </text:p>
          </table:table-cell>
          <table:table-cell office:value-type="string" table:style-name="tablecell">
            <text:p text:style-name="tablealignleft"> <text:a xlink:type="simple" xlink:href="https://dinamicaego.com/dokuwiki/doku.php?id=transition_set_type" text:style-name="Internet_20_link" text:visited-style-name="Visited_20_Internet_20_Link">Transition Set Type</text:a>  </text:p>
          </table:table-cell>
          <table:table-cell office:value-type="string" table:style-name="tablecell">
            <text:p text:style-name="tablealignleft"> Transition for which the variables and ranges are defin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port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with the same information reported to the message log during the calculation: for each pair of variables, the columns “Transition_From”, “Transition_To”, “First_Variable”, “Second_Variable”, “Chi_2”, “Cramer”, “Contingency”, “Joint_Entropy”, and “Joint_Uncertainit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The correlation between each pair of variables is calculated from a contingency table built by cross-tabulating the two maps, using Cramer's coefficient and the joint entropy method, following Bonham-Carter (1994).</text:p>
      <text:p text:style-name="Text_20_body">Reports an error if Transition is empty.</text:p>
      <text:p text:style-name="Text_20_body">Reports an error if a spatial variable named in Ranges is not provided by a nested Name Map hook.</text:p>
      <text:p text:style-name="Text_20_body"><text:span text:style-name="Strong_20_Emphasis">References</text:span></text:p>
      <text:p text:style-name="Text_20_body">Bonham-Carter, G., 1994. Geographic information systems for geoscientists: modelling with GIS. New York, Pergam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DetermineWeightsOfEvidenceCorrelation</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rrelation</dc:title>
  </office:meta>
</office:document-meta>
</file>