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e99c0598b6c1bb4a84b6e3b357cb0b2.png"/>
  <manifest:file-entry manifest:media-type="image/png" manifest:full-path="Pictures/053f5a565b3514858d8099b5d53ba2f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umentation"/><text:bookmark-start text:name="__RefHeading___dinamica_ego_graphical_interface_1"/><text:bookmark-start text:name="dinamica_ego_graphical_interface"/>Dinamica EGO Graphical Interface<text:bookmark-end text:name="__RefHeading___dinamica_ego_graphical_interface_1"/><text:bookmark-end text:name="dinamica_ego_graphical_interface"/></text:h>
      <text:h text:style-name="Heading_20_3" text:outline-level="3"><text:bookmark-start text:name="__RefHeading___documentation_panel_2"/><text:bookmark-start text:name="documentation_panel"/>Documentation Panel<text:bookmark-end text:name="__RefHeading___documentation_panel_2"/><text:bookmark-end text:name="documentation_panel"/></text:h>
      <text:p text:style-name="Text_20_body">Presents the web page documentation of a specific functor.</text:p>
      <text:p text:style-name="Text_20_body"><draw:frame draw:style-name="mediacenter" draw:name="Documentation Panel Legend" text:anchor-type="paragraph" draw:z-index="0" svg:width="32.834791666667cm" style:rel-width="100%"><draw:text-box><text:p text:style-name="legendcenter"><draw:frame draw:style-name="mediacenter" draw:name="Documentation Panel" text:anchor-type="paragraph" draw:z-index="0" svg:width="32.834791666667cm" style:rel-width="100%" svg:height="6.4029166666667cm" style:rel-height="scale"><draw:image xlink:href="Pictures/5e99c0598b6c1bb4a84b6e3b357cb0b2.png" xlink:type="simple" xlink:show="embed" xlink:actuate="onLoad"/></draw:frame>Documentation Panel</text:p></draw:text-box></draw:frame></text:p>
      <text:p text:style-name="Text_20_body">It appears only when you click to show functor documentation in function action bar.</text:p>
      <text:p text:style-name="Text_20_body"><draw:frame draw:style-name="mediacenter" draw:name="Documentation Panel Legend" text:anchor-type="paragraph" draw:z-index="0" svg:width="7.7258333333333cm"><draw:text-box><text:p text:style-name="legendcenter"><draw:frame draw:style-name="mediacenter" draw:name="Documentation Panel" text:anchor-type="paragraph" draw:z-index="1" svg:width="7.7258333333333cm" svg:height="2.0902083333333cm"><draw:image xlink:href="Pictures/053f5a565b3514858d8099b5d53ba2f7.png" xlink:type="simple" xlink:show="embed" xlink:actuate="onLoad"/></draw:frame>Documentation Panel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documentation</dc:title>
  </office:meta>
</office:document-meta>
</file>