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vation_graph"/><text:bookmark-start text:name="__RefHeading___elevation_graph_1"/><text:bookmark-start text:name="elevation_graph"/>Elevation Graph<text:bookmark-end text:name="__RefHeading___elevation_graph_1"/><text:bookmark-end text:name="elevation_graph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n elevation graph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Value or constant representing an elevation patch graph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Value or constant representing an elevation patch graph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elevation_graph:types" text:style-name="Internet_20_link" text:visited-style-name="Visited_20_Internet_20_Link"> Elevation Graph: Type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levationGrap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levation_graph</dc:title>
  </office:meta>
</office:document-meta>
</file>