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6760b91a37d789b13f512087372e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lorer"/><text:bookmark-start text:name="__RefHeading___dinamica_ego_graphical_interface_1"/><text:bookmark-start text:name="dinamica_ego_graphical_interface"/>Dinamica EGO Graphical Interface<text:bookmark-end text:name="__RefHeading___dinamica_ego_graphical_interface_1"/><text:bookmark-end text:name="dinamica_ego_graphical_interface"/></text:h>
      <text:h text:style-name="Heading_20_3" text:outline-level="3"><text:bookmark-start text:name="__RefHeading___explorer_2"/><text:bookmark-start text:name="explorer"/>Explorer<text:bookmark-end text:name="__RefHeading___explorer_2"/><text:bookmark-end text:name="explorer"/></text:h>
      <text:p text:style-name="Text_20_body">Shows all functors present on the current model, according to their hierarchy inside the model. It can show the total time spent by each functor.</text:p>
      <text:p text:style-name="Text_20_body"><draw:frame draw:style-name="mediacenter" draw:name="Explorer Legend" text:anchor-type="paragraph" draw:z-index="0" svg:width="27.754791666667cm" style:rel-width="100%"><draw:text-box><text:p text:style-name="legendcenter"><draw:frame draw:style-name="mediacenter" draw:name="Explorer" text:anchor-type="paragraph" draw:z-index="0" svg:width="27.754791666667cm" style:rel-width="100%" svg:height="6.5616666666667cm" style:rel-height="scale"><draw:image xlink:href="Pictures/8d6760b91a37d789b13f512087372e26.png" xlink:type="simple" xlink:show="embed" xlink:actuate="onLoad"/></draw:frame>Explorer</text:p></draw:text-box></draw:frame></text:p>
      <text:p text:style-name="Text_20_body">You can go to any functor on model by cliking on it in Explor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lorer</dc:title>
  </office:meta>
</office:document-meta>
</file>