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nd_nearest_2d_points_from_spatial_index"/><text:bookmark-start text:name="__RefHeading___find_nearest_2d_points_from_spatial_index_1"/><text:bookmark-start text:name="find_nearest_2d_points_from_spatial_index"/>Find Nearest 2D Points From Spatial Index<text:bookmark-end text:name="__RefHeading___find_nearest_2d_points_from_spatial_index_1"/><text:bookmark-end text:name="find_nearest_2d_points_from_spatial_inde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the points nearest to a set of specified points, using a 2D coordinate spatial index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patial Index  </text:p>
          </table:table-cell>
          <table:table-cell office:value-type="string" table:style-name="tablecell">
            <text:p text:style-name="tablealignleft"> <text:a xlink:type="simple" xlink:href="https://dinamicaego.com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2D coordinate spatial index created from a table of point properties.  </text:p>
          </table:table-cell>
        </table:table-row>
        <table:table-row>
          <table:table-cell office:value-type="string" table:style-name="tablecell">
            <text:p text:style-name="tablealignleft"> Points  </text:p>
          </table:table-cell>
          <table:table-cell office:value-type="string" table:style-name="tablecell">
            <text:p text:style-name="tablealignleft"> <text:a xlink:type="simple" xlink:href="https://dinamicaego.com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of point ids for which the nearest points are retrieved. The table's keys are the point ids; data columns are ignored. A point not found in Spatial Index is ignored.  </text:p>
          </table:table-cell>
        </table:table-row>
        <table:table-row>
          <table:table-cell office:value-type="string" table:style-name="tablecell">
            <text:p text:style-name="tablealignleft"> Number Of Nearest Point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aximum number of points retrieved for each specified point id. 0 retrieves every point within the distance threshold set by Maximum Distanc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inimum Distance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Minimum distance threshold for the points retrieved, in the same unit as the point coordinates. Negative values are treated as zero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aximum Distance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Maximum distance threshold for the points retrieved, in the same unit as the point coordinates. Negative values, or zero, are treated as the maximum possible distance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arest Point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the nearest points retrieved for each specified point, in the format “Point_Id*:real, Nearest_Id*:real, Nearest_Distance:real, Nearest_Index:real”.  </text:p>
          </table:table-cell>
        </table:table-row>
        <table:table-row>
          <table:table-cell office:value-type="string" table:style-name="tablecell">
            <text:p text:style-name="tablealignleft"> All Nearest Point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Nearest points retrieved for each specified point, as a flat listing, in the format “Row_Index*:real, Point_Id:real, Nearest_Id:real, Nearest_Distance:real, Nearest_Index:real”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patial_index:2d_points" text:style-name="Internet_20_link" text:visited-style-name="Visited_20_Internet_20_Link"> Spatial Index: 2D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index represents the spatial organization of the points in the 2D plane, letting this functor query the relative position of poin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indNearest2DPointsFromSpatialInde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nd_nearest_2d_points_from_spatial_index</dc:title>
  </office:meta>
</office:document-meta>
</file>