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_type"/><text:bookmark-start text:name="__RefHeading___folder_type_1"/><text:bookmark-start text:name="folder_type"/>Folder Type<text:bookmark-end text:name="__RefHeading___folder_type_1"/><text:bookmark-end text:name="folder_type"/></text:h>
      <text:p text:style-name="Text_20_body">A Folder value is a path to a folder, directory, or zip archive. It's the required input to the <text:a xlink:type="simple" xlink:href="https://dinamicaego.com/dokuwiki/doku.php?id=workdir" text:style-name="Internet_20_link" text:visited-style-name="Visited_20_Internet_20_Link">Workdir</text:a> container — see <text:a xlink:type="simple" xlink:href="https://dinamicaego.com/dokuwiki/doku.php?id=workdir_type" text:style-name="Internet_20_link" text:visited-style-name="Visited_20_Internet_20_Link">Workdir Type</text:a> for how that container turns a Folder path into an active working directory — and it's also what <text:a xlink:type="simple" xlink:href="https://dinamicaego.com/dokuwiki/doku.php?id=folder_junction" text:style-name="Internet_20_link" text:visited-style-name="Visited_20_Internet_20_Link">Folder Junction</text:a> picks between when choosing one of two possible folders coming from different execution pipelin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folder editor presents a browser for selecting the target folder, directory, or zip archive, or typing its path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Folder constant is written in <text:a xlink:type="simple" xlink:href="https://dinamicaego.com/dokuwiki/doku.php?id=ego_script" text:style-name="Internet_20_link" text:visited-style-name="Visited_20_Internet_20_Link">EGO Script</text:a> the same way as a <text:a xlink:type="simple" xlink:href="https://dinamicaego.com/dokuwiki/doku.php?id=string_type" text:style-name="Internet_20_link" text:visited-style-name="Visited_20_Internet_20_Link">String</text:a> literal, enclosed in double quotes:</text:p>
      <text:p text:style-name="Preformatted_20_Text">"c:/data/"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string_type" text:style-name="Internet_20_link" text:visited-style-name="Visited_20_Internet_20_Link">String Type</text:a>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_type</dc:title>
  </office:meta>
</office:document-meta>
</file>