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eric_filename"/><text:bookmark-start text:name="__RefHeading___generic_filename_1"/><text:bookmark-start text:name="generic_filename"/>Generic Filename<text:bookmark-end text:name="__RefHeading___generic_filename_1"/><text:bookmark-end text:name="generic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generic filenam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dinamicaego.com/dokuwiki/doku.php?id=generic_filename_type" text:style-name="Internet_20_link" text:visited-style-name="Visited_20_Internet_20_Link">Generic Filename Type</text:a>  </text:p>
          </table:table-cell>
          <table:table-cell office:value-type="string" table:style-name="tablecell">
            <text:p text:style-name="tablealignleft"> Generic filename or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dinamicaego.com/dokuwiki/doku.php?id=generic_filename_type" text:style-name="Internet_20_link" text:visited-style-name="Visited_20_Internet_20_Link">Generic Filename Type</text:a>  </text:p>
          </table:table-cell>
          <table:table-cell office:value-type="string" table:style-name="tablecell">
            <text:p text:style-name="tablealignleft"> Generic filename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neric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neric_filename</dc:title>
  </office:meta>
</office:document-meta>
</file>