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not_then"/><text:bookmark-start text:name="__RefHeading___if_not_then_1"/><text:bookmark-start text:name="if_not_then"/>If Not Then<text:bookmark-end text:name="__RefHeading___if_not_then_1"/><text:bookmark-end text:name="if_not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contained functors conditional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defining if the contained functors should be used executed or not. The content is used if the condition is <text:span text:style-name="Source_20_Text">false</text:span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Not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not_then</dc:title>
  </office:meta>
</office:document-meta>
</file>