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p text:style-name="Text_20_body"><text:line-break/></text:p>
      <text:h text:style-name="Heading_20_2" text:outline-level="2"><text:bookmark text:name="lesson_10"/><text:bookmark-start text:name="__RefHeading___lesson_10what_are_what_types_and_where_are_the_submodels_on_dinamica_ego_1"/><text:bookmark-start text:name="lesson_10what_are_what_types_and_where_are_the_submodels_on_dinamica_ego"/>LESSON 10: What are, what types and where are the submodels on Dinamica EGO?<text:bookmark-end text:name="__RefHeading___lesson_10what_are_what_types_and_where_are_the_submodels_on_dinamica_ego_1"/><text:bookmark-end text:name="lesson_10what_are_what_types_and_where_are_the_submodels_on_dinamica_ego"/></text:h>
      <text:p text:style-name="Text_20_body"><text:line-break/>
<text:line-break/>
Submodels are a way of reusing parts of a model to perform specific operations inside other models.</text:p>
      <text:p text:style-name="Text_20_body">By using them, we can reduce the amount of work we have to put on when creating models that share similar functionalities. They are also an important tool for abstraction, hiding unnecessary details and making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 that can be transferred from one model to another. They can also be modified and updated at any time without breaking the model where they are being used. They can also depend on other submodels, as long as their definition do not form a cycle.</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three different types of submodels in Dinamica EGO: system submodels, user submodels and local submodels. The different types of submodels are identified by different icon badges on the representation of the corresponding functors on the model.</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3" text:anchor-type="paragraph" draw:z-index="3"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System and user submodels are presented in the “Submodels” tab while local submodels are presented in the “Local Submodels” tab of the Functor Library.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h text:style-name="Heading_20_3" text:outline-level="3"><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e construction algorithm just replaces “.” with “_” and appends “_Submodels” to the name. Using a unique submodel folder for each model guarantees that submodels from one model are completely independent from the submodels from any other model. Local submodels can also be defined in a folder called “Submodels” located in the same folder where the model file is located, and shared shared among all the models located in that folder. However, the folder is automatically converted into an unique submodel folder when the model is saved by the graphical interface.</text:p>
      <text:p text:style-name="Text_20_body">User submodels are stored typically in the folder <text:span text:style-name="Source_20_Text">c:\&lt;User&gt;\Documents\Dinamica EGO\Submodels</text:span>.</text:p>
      <text:p text:style-name="Text_20_body">Store submodels are stored typically in the folder <text:span text:style-name="Source_20_Text">c:\&lt;User&gt;\AppData\Local\Dinamica EGO\StoreSubmodels</text:span>.
<text:line-break/>
<text:line-break/>
Congratulations, you have successfully completed this lesson! Now let’s move to the <text:span text:style-name="Strong_20_Emphasis">next lesson:</text:span> <text:a xlink:type="simple" xlink:href="https://dinamicaego.com/dokuwiki/doku.php?id=lesson_11" text:style-name="Internet_20_link" text:visited-style-name="Visited_20_Internet_20_Link">LESSON 13: Creating local Submodels and using a Submodel in a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0</dc:title>
  </office:meta>
</office:document-meta>
</file>