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12"/><text:bookmark-start text:name="__RefHeading___lesson_12updating_importing_and_publishing_a_local_submodel_on_dinamica_ego_1"/><text:bookmark-start text:name="lesson_12updating_importing_and_publishing_a_local_submodel_on_dinamica_ego"/>LESSON 12: Updating, importing and publishing a local submodel on Dinamica EGO<text:bookmark-end text:name="__RefHeading___lesson_12updating_importing_and_publishing_a_local_submodel_on_dinamica_ego_1"/><text:bookmark-end text:name="lesson_12updating_importing_and_publishing_a_local_submodel_on_dinamica_ego"/></text:h>
      <text:p text:style-name="Text_20_body"><text:line-break/>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p text:style-name="Text_20_body">* How to update a submodel
* How to importe an submodel
* How to publish an submod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12</dc:title>
  </office:meta>
</office:document-meta>
</file>