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2a6433bfdc5e3c2216281d6dafe6a981.png"/>
  <manifest:file-entry manifest:media-type="image/png" manifest:full-path="Pictures/0032dd70cebfbb7687a3c08be932b68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text:p>
      <text:h text:style-name="Heading_20_2" text:outline-level="2"><text:bookmark text:name="lesson_13"/><text:bookmark-start text:name="__RefHeading___lesson_13loop_structures_on_dinamica_ego_1"/><text:bookmark-start text:name="lesson_13loop_structures_on_dinamica_ego"/>LESSON 13: Loop structures on Dinamica EGO<text:bookmark-end text:name="__RefHeading___lesson_13loop_structures_on_dinamica_ego_1"/><text:bookmark-end text:name="lesson_13loop_structures_on_dinamica_ego"/></text:h>
      <text:p text:style-name="Text_20_body"><text:line-break/>
<text:line-break/>
Dinamica EGO has several looping structures that can be used for various applications. Loops come in handy when you want to run the same code over and over again, each time with a different value. Loops can execute a block of code a number of times. In this lesson we will talk about different kinds of loops on Dinamica EGO and how to work with repetition structures.
<text:line-break/>
<text:line-break/></text:p>
      <text:h text:style-name="Heading_20_4" text:outline-level="4"><text:bookmark-start text:name="__RefHeading___container_operators_that_repeat_the_functions_within_them_2"/><text:bookmark-start text:name="container_operators_that_repeat_the_functions_within_them"/>Container operators that repeat the functions within them:<text:bookmark-end text:name="__RefHeading___container_operators_that_repeat_the_functions_within_them_2"/><text:bookmark-end text:name="container_operators_that_repeat_the_functions_within_them"/></text:h>
      <text:p text:style-name="Text_20_body"><text:line-break/>
<text:line-break/>
<draw:frame draw:style-name="mediacenter" draw:name="1" text:anchor-type="paragraph" draw:z-index="1" svg:width="21.166666666667cm" style:rel-width="100%" svg:height="5.9927404718693cm" style:rel-height="scale"><draw:image xlink:href="Pictures/2a6433bfdc5e3c2216281d6dafe6a981.png" xlink:type="simple" xlink:show="embed" xlink:actuate="onLoad"/></draw:frame>
<text:line-break/>
<text:line-break/>
<text:span text:style-name="Strong_20_Emphasis">Repeat:</text:span> This container makes a set of functors, linked in a dataflow chain, iterate a predetermined number of times.
<text:line-break/>
<text:line-break/>
<text:span text:style-name="Strong_20_Emphasis">For:</text:span> This container makes a set of functors, linked in a dataflow chain, iterate while a given condition is not met.
<text:line-break/>
<text:line-break/>
<text:span text:style-name="Strong_20_Emphasis">For each:</text:span> This container executes the contained functors once per each element of a given lookup table.
<text:line-break/>
<text:line-break/>
<text:span text:style-name="Strong_20_Emphasis">For each category:</text:span> This container executes the contained functors once per each class or category of a categorical map specified as input.
<text:line-break/>
<text:line-break/>
<text:span text:style-name="Strong_20_Emphasis">For each region:</text:span> This container creates and manages regions identified by a categorical map, whose classes represent regions. It manages both the processes of splitting a map into several maps, each one comprising a region, and the subsequent merging of all regional maps in a mosaic, that is a new map. The container also calls the functors inside it to each region.
<text:line-break/>
<text:line-break/>
<text:span text:style-name="Strong_20_Emphasis">While:</text:span> Checks the condition at the starting of the loop and if the condition is satisfied the statement inside the loop is executed. 
<text:line-break/>
<text:line-break/>
<text:span text:style-name="Strong_20_Emphasis">Do while:</text:span> The condition is checked after the execution of all statements in the body of the loop.
<text:line-break/>
<text:line-break/></text:p>
      <text:h text:style-name="Heading_20_4" text:outline-level="4"><text:bookmark-start text:name="__RefHeading___auxiliary_operators_to_control_iterations_3"/><text:bookmark-start text:name="auxiliary_operators_to_control_iterations"/>Auxiliary operators to control iterations:<text:bookmark-end text:name="__RefHeading___auxiliary_operators_to_control_iterations_3"/><text:bookmark-end text:name="auxiliary_operators_to_control_iterations"/></text:h>
      <text:p text:style-name="Text_20_body"><text:line-break/>
<text:line-break/>
<draw:frame draw:style-name="mediacenter" draw:name="2" text:anchor-type="paragraph" draw:z-index="2" svg:width="15.875cm" svg:height="2.4655994550409cm"><draw:image xlink:href="Pictures/0032dd70cebfbb7687a3c08be932b68d.png" xlink:type="simple" xlink:show="embed" xlink:actuate="onLoad"/></draw:frame>
<text:line-break/>
<text:line-break/>
<text:span text:style-name="Strong_20_Emphasis">Step:</text:span> This functor receives and passes on to the current model the step or iteration.
<text:line-break/>
<text:line-break/>
<text:span text:style-name="Strong_20_Emphasis">Mux Map:</text:span> This functor makes a map dynamic, feeding it back with a map output from a model step. In the beginning of the first iteration, it reads a map input from the initial port. <text:span text:style-name="Strong_20_Emphasis">(?)</text:span>
<text:line-break/>
<text:line-break/>
<text:span text:style-name="Strong_20_Emphasis">Mux Table:</text:span> This functor makes a table dynamic, feeding it back with a table output from a model step. In the beginning of the first iteration, it reads the table input from the initial port. <text:span text:style-name="Strong_20_Emphasis">(?)</text:span>
<text:line-break/>
<text:line-break/>
<text:span text:style-name="Strong_20_Emphasis">Mux Value:</text:span> This functor initiates and feeds back a loop variable containing a value. In the beginning of the first iteration, it reads the input value from the initial port. <text:span text:style-name="Strong_20_Emphasis">(?)</text:span>
<text:line-break/>
<text:line-break/>
Congratulations, you have successfully completed this lesson! Now let’s move to the <text:span text:style-name="Strong_20_Emphasis">next lesson:</text:span> <text:a xlink:type="simple" xlink:href="https://dinamicaego.com/dokuwiki/doku.php?id=lesson_14" text:style-name="Internet_20_link" text:visited-style-name="Visited_20_Internet_20_Link">LESSON 14: Using "For" to make successive calculation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13</dc:title>
  </office:meta>
</office:document-meta>
</file>