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24c79bdf8b0572fca16f5279badb0bb9.jpg"/>
  <manifest:file-entry manifest:media-type="image/png" manifest:full-path="Pictures/151aab484ad698e69519f0368fa3b7a0.png"/>
  <manifest:file-entry manifest:media-type="image/png" manifest:full-path="Pictures/a1f3194e0efaa0529ee0717ad7b9e03f.png"/>
  <manifest:file-entry manifest:media-type="image/png" manifest:full-path="Pictures/4847c1542a1c5282a68f3e95c804343c.png"/>
  <manifest:file-entry manifest:media-type="image/png" manifest:full-path="Pictures/31b7c895908ec7ac8f0004e4dd2d65b2.png"/>
  <manifest:file-entry manifest:media-type="image/png" manifest:full-path="Pictures/1121e87781b4fd570521618349880b8c.png"/>
  <manifest:file-entry manifest:media-type="image/png" manifest:full-path="Pictures/4f4ca04c328a15095f9dec7f9e61f26e.png"/>
  <manifest:file-entry manifest:media-type="image/png" manifest:full-path="Pictures/ed3f31b5289aac2b4cdc7b790ac221de.png"/>
  <manifest:file-entry manifest:media-type="image/png" manifest:full-path="Pictures/ec21b91f6aa9349b53bf91cacc3391b0.png"/>
  <manifest:file-entry manifest:media-type="image/png" manifest:full-path="Pictures/e136ccb0ec285833aa80b34596d2b299.png"/>
  <manifest:file-entry manifest:media-type="image/png" manifest:full-path="Pictures/67bb4b5920168fa420541adfbc380b35.png"/>
  <manifest:file-entry manifest:media-type="image/png" manifest:full-path="Pictures/63ee1105cde78c4f0a315e180c8fdd59.png"/>
  <manifest:file-entry manifest:media-type="image/png" manifest:full-path="Pictures/4c6e5c48b2ed68b5a2aa2be75d6db66e.png"/>
  <manifest:file-entry manifest:media-type="image/png" manifest:full-path="Pictures/35b2191e6d07befb4eccbb97d09efcfc.png"/>
  <manifest:file-entry manifest:media-type="image/png" manifest:full-path="Pictures/b609a3bc78e8db47a9ca42fa652d1851.png"/>
  <manifest:file-entry manifest:media-type="image/png" manifest:full-path="Pictures/1ca0edc6f4b25f8e2ba2a4c1538fdf65.png"/>
  <manifest:file-entry manifest:media-type="image/png" manifest:full-path="Pictures/8095714776609a6731a2f977612fc98e.png"/>
  <manifest:file-entry manifest:media-type="image/png" manifest:full-path="Pictures/b78dcb9bf2e2ce1a9193c995347f55f2.png"/>
  <manifest:file-entry manifest:media-type="image/png" manifest:full-path="Pictures/2b14ae87606ef89df75b7442d86c96bc.png"/>
  <manifest:file-entry manifest:media-type="image/png" manifest:full-path="Pictures/19bcf382825df1c983b6f265f259af0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0.583333333333cm" svg:height="3.4680572349859cm"><draw:image xlink:href="Pictures/24c79bdf8b0572fca16f5279badb0bb9.jpg" xlink:type="simple" xlink:show="embed" xlink:actuate="onLoad"/></draw:frame>
<text:line-break/></text:p>
      <text:h text:style-name="Heading_20_2" text:outline-level="2"><text:bookmark text:name="lesson_14"/><text:bookmark-start text:name="__RefHeading___lesson_14using_for_to_make_successive_calculations_1"/><text:bookmark-start text:name="lesson_14using_for_to_make_successive_calculations"/>LESSON 14: Using "For" to make successive calculations<text:bookmark-end text:name="__RefHeading___lesson_14using_for_to_make_successive_calculations_1"/><text:bookmark-end text:name="lesson_14using_for_to_make_successive_calculations"/></text:h>
      <text:p text:style-name="Text_20_body"><text:line-break/>
<text:line-break/></text:p>
      <text:h text:style-name="Heading_20_3" text:outline-level="3"><text:bookmark-start text:name="__RefHeading___what_will_you_learn_2"/><text:bookmark-start text:name="what_will_you_learn"/>What will you learn?<text:bookmark-end text:name="__RefHeading___what_will_you_learn_2"/><text:bookmark-end text:name="what_will_you_learn"/></text:h>
      <text:p text:style-name="Text_20_body">Thus, it was not necessary to construct a model for each time transition.
<text:line-break/>
<text:line-break/>
<text:span text:style-name="Strong_20_Emphasis">The intent of this exercise</text:span> is calculate the biomass of the expanded Legal Amazon Protected Areas every year. </text:p>
      <text:p text:style-name="Text_20_body"><text:line-break/>
<text:line-break/>
For this, we will use:</text:p>
      <text:list text:style-name="List_20_1" text:continue-numbering="false">
        <text:list-item>
          <text:p text:style-name="List_20_1_Content_First"> The protected areas map in the year 2000 i.e. (Guidebook Dinamica_4/Database/Protected_areas/protected_areas_2000.tif)</text:p>
        </text:list-item>
        <text:list-item>
          <text:p text:style-name="List_20_1_Content"> The protected areas map in the year 2006 (Guidebook Dinamica_4/Database/Protected_areas/protected_areas_2006.tif)</text:p>
        </text:list-item>
        <text:list-item>
          <text:p text:style-name="List_20_1_Content_Last"> The Legal Amazon Biomass map (Guidebook Dinamica_4/Database/biomass/biomass.tif)</text:p>
        </text:list-item>
      </text:list>
      <text:p text:style-name="Text_20_body"><text:line-break/>
<text:line-break/>
Initially, we must open all the files that will be used. Click on the Input/output tab and from the library window, grab two Load Categorical Map functors and place on the sketch. Double click each Load Categorical Map Functor and open the Protected areas map files for 2000 and 2006. Also grab and place one Load Map functor and open the Legal Amazon Biomass map.
<text:line-break/>
<text:line-break/>
<draw:frame draw:style-name="mediacenter" draw:name="1" text:anchor-type="paragraph" draw:z-index="1" svg:width="5.2916666666667cm" svg:height="8.4213683527886cm"><draw:image xlink:href="Pictures/151aab484ad698e69519f0368fa3b7a0.png" xlink:type="simple" xlink:show="embed" xlink:actuate="onLoad"/></draw:frame>
<text:line-break/>
<text:line-break/>
Grab and place on the sketch one Calculate Map Container. Click in the hook tool to insert three Number Map functor. Assign a numbers to each Number Value. Connect the Load Map and Load Categorical Map to Number Map functors. 
<text:line-break/>
<text:line-break/>
<draw:frame draw:style-name="mediacenter" draw:name="2" text:anchor-type="paragraph" draw:z-index="2" svg:width="10.583333333333cm" svg:height="12.202245053272cm"><draw:image xlink:href="Pictures/a1f3194e0efaa0529ee0717ad7b9e03f.png" xlink:type="simple" xlink:show="embed" xlink:actuate="onLoad"/></draw:frame>
<text:line-break/>
<text:line-break/>
Now, write the following equation inside to Calculate Map to calculate biomass in expanded protected areas (2000-2006) using the Number Map functors:  
<text:line-break/>
if not isNull(i2) and isNull(i3) then</text:p>
      <text:p text:style-name="Preformatted_20_Text"><text:s text:c="2"/>i1</text:p>
      <text:p text:style-name="Text_20_body">else </text:p>
      <text:p text:style-name="Preformatted_20_Text"><text:s text:c="2"/>null</text:p>
      <text:p text:style-name="Text_20_body"><text:line-break/>
<draw:frame draw:style-name="mediacenter" draw:name="3" text:anchor-type="paragraph" draw:z-index="3" svg:width="10.583333333333cm" svg:height="18.842813051146cm"><draw:image xlink:href="Pictures/4847c1542a1c5282a68f3e95c804343c.png" xlink:type="simple" xlink:show="embed" xlink:actuate="onLoad"/></draw:frame>
<text:line-break/>
<text:line-break/>
Click on the Input/output from the library window, grab and place on the sketch the Save map functor and connect the functor Calculate Map and Save Table. Open Save Map, browse to the Guidebook Dinamica_4/Models/Set_3/basics/3_calculate map4/ and  write the name file (Suggestion: expanded protected areas biomass.tif).
Grab and place on the sketch the Extract map attributes functor and Connect the functor Calculate Map to Extract map attributes.
<text:line-break/>
<text:line-break/>
<draw:frame draw:style-name="mediacenter" draw:name="4" text:anchor-type="paragraph" draw:z-index="4" svg:width="10.583333333333cm" svg:height="8.5041599570585cm"><draw:image xlink:href="Pictures/31b7c895908ec7ac8f0004e4dd2d65b2.png" xlink:type="simple" xlink:show="embed" xlink:actuate="onLoad"/></draw:frame>
<text:line-break/>
<text:line-break/>
Now, grab and place on the sketch one Calculate value functor to . Click in the hook tool to create three hook functors inside the Calculate Map: one Number table and two Number value functors. Click on the Number value functor and number table with the Functor Editor tool and enter “1”, “2” and “3”, respectively. This is a number identifier for each element and will be represented within the equation box as v1 (value 1), v2 (value 2) and t1(table 1) respectively. 
<text:line-break/>
Grab and place on the sketch two Real value functors to insert a double precision real constant: A CO2 conversion factor (3.666) and a Carbon Content (0.47). Connect the Extract map attributes Map to Number Table and the two Real Value functors to Number Value Functor inside the Calculate Value.
<text:line-break/>
<text:line-break/>
<draw:frame draw:style-name="mediacenter" draw:name="5" text:anchor-type="paragraph" draw:z-index="5" svg:width="10.583333333333cm" svg:height="9.5644805455275cm"><draw:image xlink:href="Pictures/1121e87781b4fd570521618349880b8c.png" xlink:type="simple" xlink:show="embed" xlink:actuate="onLoad"/></draw:frame>
<text:line-break/>
<text:line-break/>
Now, write the following equation inside to Calculate Map to calculate CO2 content in expanded protected areas (2000-2006): <text:line-break/>
t1[“cellSum”] * t1[“cellArea”] * v1 * v2
<text:line-break/>
<text:line-break/>
<draw:frame draw:style-name="mediacenter" draw:name="6" text:anchor-type="paragraph" draw:z-index="6" svg:width="10.583333333333cm" svg:height="13.524675324675cm"><draw:image xlink:href="Pictures/4f4ca04c328a15095f9dec7f9e61f26e.png" xlink:type="simple" xlink:show="embed" xlink:actuate="onLoad"/></draw:frame>
<text:line-break/>
<text:line-break/></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7" text:anchor-type="as-char" draw:z-index="7" svg:width="1.27cm" svg:height="1.27cm"><draw:image xlink:href="Pictures/ed3f31b5289aac2b4cdc7b790ac221de.png" xlink:type="simple" xlink:show="embed" xlink:actuate="onLoad"/></draw:frame></text:p>
          </table:table-cell>
          <table:table-cell office:value-type="string" table:style-name="PluginODTAutoStyle_TableCell_4">
            <text:p text:style-name="PluginODTAutoStyle_Paragraph_5">TIP: You can copy an equation from a text editor (using Ctrl+C) and paste it in the equation box (using Ctrl+V).</text:p>
          </table:table-cell>
        </table:table-row>
      </table:table>
      <text:p text:style-name="Text_20_body"><text:line-break/>
<text:line-break/>
Grab and place on the sketch one Set Lookup Table Value Functor to insert the calculate values into a lookup table. It is important to pay attention to add correctly the key to the line in which the value will be inserted.
<text:line-break/>
<text:line-break/>
<draw:frame draw:style-name="mediacenter" draw:name="8" text:anchor-type="paragraph" draw:z-index="8" svg:width="10.583333333333cm" svg:height="12.619556611243cm"><draw:image xlink:href="Pictures/ec21b91f6aa9349b53bf91cacc3391b0.png" xlink:type="simple" xlink:show="embed" xlink:actuate="onLoad"/></draw:frame>
<text:line-break/>
<text:line-break/>
Click on the Input/output from the library window, grab and place on the sketch the Save Lookup Table functor. Connect the Set Lookup Table Value to Save Lookup Table. Open Save Table, browse to the C:/Users/at-lf/Documents/GuideBook Dinamica/Guidebook Dinamica_4/Models/Set_3/basics/3_calculate map4/ and  write the name file (expanded protected areas co2.csv). <text:line-break/>
Mark the eye button at the top of “Save Table” to viewer the results hereafter. Save and run the model!
<text:line-break/>
Click on the layout tool Left to Right and your final model will look like the one below: 
<text:line-break/>
<text:line-break/>
<draw:frame draw:style-name="mediacenter" draw:name="9" text:anchor-type="paragraph" draw:z-index="9" svg:width="15.875cm" svg:height="9.9751468120805cm"><draw:image xlink:href="Pictures/e136ccb0ec285833aa80b34596d2b299.png" xlink:type="simple" xlink:show="embed" xlink:actuate="onLoad"/></draw:frame>
<text:line-break/>
<text:line-break/>
Now, click on eye button of “Save Lookup Table” to see the result. This functor output is table that looks like this:
<text:line-break/>
<text:line-break/>
<draw:frame draw:style-name="mediacenter" draw:name="10" text:anchor-type="paragraph" draw:z-index="10" svg:width="13.229166666667cm" svg:height="3.1794467787115cm"><draw:image xlink:href="Pictures/67bb4b5920168fa420541adfbc380b35.png" xlink:type="simple" xlink:show="embed" xlink:actuate="onLoad"/></draw:frame>
<text:line-break/>
<text:line-break/>
<text:span text:style-name="Strong_20_Emphasis">Now, the input map is produced for each iteration, calculating Map produces a map containing the remaining forest for each category.</text:span>
<text:line-break/>
<text:line-break/>
Grab the container Repeat from the Control tab and place it on the sketch. Drag the previously model into it. It will automatically resize to envelop Calculate Map. 
<text:line-break/>
<text:line-break/>
Then add the functor Step into Repeat. Open Calculate Map by clicking on its top left icon and connect Step to Value port of Number Value. The Step functor self-associates to the enveloping container and passes to Calculate Map the current step. Thus for each iteration Calculate Map produces a map containing the current Amazon Protected areas for each time step. 
<text:line-break/>
<text:line-break/>
<draw:frame draw:style-name="mediacenter" draw:name="11" text:anchor-type="paragraph" draw:z-index="11" svg:width="15.875cm" svg:height="11.433186951066cm"><draw:image xlink:href="Pictures/63ee1105cde78c4f0a315e180c8fdd59.png" xlink:type="simple" xlink:show="embed" xlink:actuate="onLoad"/></draw:frame>
<text:line-break/>
<text:line-break/>
Now you need to fill in a table in order to store the area calculated for each category. The functor Set Table Cell Value updates a table placing a value to a position defined by a key. To fill in the entire table, you need to develop a loop that enables this functor to browse through the table. To close this loop, you will need a functor that is key to the development of dynamic models. 
<text:line-break/>
<text:line-break/>
Here we introduce the concept of Mux functor. A Mux functor can be a map, a categorical map, a lookup table, a table or a value. Look at the Control tab to find Mux Table and drag it into Repeat. Also drag Set Table Cell Value from the Table tab.
<text:line-break/>
<text:line-break/>
<draw:frame draw:style-name="mediacenter" draw:name="12" text:anchor-type="paragraph" draw:z-index="12" svg:width="10.583333333333cm" svg:height="12.909964253798cm"><draw:image xlink:href="Pictures/4c6e5c48b2ed68b5a2aa2be75d6db66e.png" xlink:type="simple" xlink:show="embed" xlink:actuate="onLoad"/></draw:frame>
<text:line-break/>
<text:line-break/>
Now, click on the Mux Table with the Edit Functor Ports. Every Mux functor has two input ports. In the first iteration, it reads the input from the Initial port; thereafter it receives the data from the model step through the port Feedback. This process allows data to be updated by the model, thus becoming dynamic. Hence this functor is key to the incorporation of feedback into a dynamic model. 
<text:line-break/>
<text:line-break/>
<draw:frame draw:style-name="mediacenter" draw:name="13" text:anchor-type="paragraph" draw:z-index="13" svg:width="10.583333333333cm" svg:height="11.522845953003cm"><draw:image xlink:href="Pictures/35b2191e6d07befb4eccbb97d09efcfc.png" xlink:type="simple" xlink:show="embed" xlink:actuate="onLoad"/></draw:frame>
<text:line-break/>
<text:line-break/>
Also open Set Table Cell Value with the Edit Functor Ports. This functor receives a table that will be updated with a value placed in a position defined by a key. So you need to connect table output from the functor Mux Lookup table to the input port of Set Table Cell Value.
<text:line-break/>
<text:line-break/>
<draw:frame draw:style-name="mediacenter" draw:name="14" text:anchor-type="paragraph" draw:z-index="14" svg:width="10.583333333333cm" svg:height="12.853217158177cm"><draw:image xlink:href="Pictures/b609a3bc78e8db47a9ca42fa652d1851.png" xlink:type="simple" xlink:show="embed" xlink:actuate="onLoad"/></draw:frame>
<text:line-break/>
<text:line-break/>
Again, let’s connect the output from Set Table Cell Value to Mux Table. When a connection has two or more options, the Edit Functor Ports window opens automatically. You have to choose the port Feedback. 
<text:line-break/>
<text:line-break/>
<draw:frame draw:style-name="mediacenter" draw:name="15" text:anchor-type="paragraph" draw:z-index="15" svg:width="13.229166666667cm" svg:height="6.0991612554113cm"><draw:image xlink:href="Pictures/1ca0edc6f4b25f8e2ba2a4c1538fdf65.png" xlink:type="simple" xlink:show="embed" xlink:actuate="onLoad"/></draw:frame>
<text:line-break/>
<text:line-break/>
Now click on the port Initial with the right mouse button. You will open a table editor. In this case you just need to enter “0“ and “0” as Key and Value for the first table record, and then save these inputs using the ”+” button. <text:line-break/>
Still, you need to connect the output from Calculate Value to the input port of Set Lookup Table Value. 
<text:line-break/>
<text:line-break/>
<draw:frame draw:style-name="mediacenter" draw:name="16" text:anchor-type="paragraph" draw:z-index="16" svg:width="13.229166666667cm" svg:height="6.4385297845374cm"><draw:image xlink:href="Pictures/8095714776609a6731a2f977612fc98e.png" xlink:type="simple" xlink:show="embed" xlink:actuate="onLoad"/></draw:frame>
<text:line-break/>
<text:line-break/>
The Edit Functor Ports window pops up because there are two options. Connect the arrow to the port Value; the key comes from the current model step via the connection of Step to Set Lookup Table Value. <text:line-break/>
Observe that the feedback connection is between Mux Lookup Table and Set Calculate Value. As a last step, you need to save the lookup table into a file. Drag the functor Save Lookup Table from the Input/Output tab. Connect Set Lookup Table Value to it and edit the name for the CSV file. 
<text:line-break/>
<text:line-break/>
<draw:frame draw:style-name="mediacenter" draw:name="17" text:anchor-type="paragraph" draw:z-index="17" svg:width="13.229166666667cm" svg:height="6.1623041310541cm"><draw:image xlink:href="Pictures/b78dcb9bf2e2ce1a9193c995347f55f2.png" xlink:type="simple" xlink:show="embed" xlink:actuate="onLoad"/></draw:frame>
<text:line-break/>
<text:line-break/></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18" text:anchor-type="as-char" draw:z-index="18" svg:width="1.27cm" svg:height="1.27cm"><draw:image xlink:href="Pictures/ed3f31b5289aac2b4cdc7b790ac221de.png" xlink:type="simple" xlink:show="embed" xlink:actuate="onLoad"/></draw:frame></text:p>
          </table:table-cell>
          <table:table-cell office:value-type="string" table:style-name="PluginODTAutoStyle_TableCell_9">
            <text:p text:style-name="PluginODTAutoStyle_Paragraph_10">TIP: Although Suffix Digits is “2” by default, the file name won’t have a suffix because it will be saved after Repeat is done.</text:p>
          </table:table-cell>
        </table:table-row>
      </table:table>
      <text:p text:style-name="Text_20_body"><text:line-break/>
<text:line-break/>
As a last step, you need to save the lookup table into a file. Drag the functor Save Lookup Table from the Input/Output tab. Connect Set Lookup Table Value to it and edit the name for the CSV file. </text:p>
      <text:p text:style-name="Text_20_body">Mark the eye button at the top of “Save Table” to viewer the results hereafter. <text:line-break/><text:line-break/>
<text:span text:style-name="Strong_20_Emphasis">Save and run the model!</text:span>  <text:line-break/><text:line-break/>
Click on the layout tool Left to Right and your final model will look like the one below: 
<text:line-break/>
<text:line-break/>
<draw:frame draw:style-name="mediacenter" draw:name="19" text:anchor-type="paragraph" draw:z-index="19" svg:width="15.875cm" svg:height="7.3990263819095cm"><draw:image xlink:href="Pictures/2b14ae87606ef89df75b7442d86c96bc.png" xlink:type="simple" xlink:show="embed" xlink:actuate="onLoad"/></draw:frame>
<text:line-break/>
<text:line-break/>
Now, click on eye button of “Save Lookup Table” to see the result. This functor output is table that looks like this:
<text:line-break/>
<text:line-break/>
<draw:frame draw:style-name="mediacenter" draw:name="20" text:anchor-type="paragraph" draw:z-index="20" svg:width="15.875cm" svg:height="13.264327242525cm"><draw:image xlink:href="Pictures/19bcf382825df1c983b6f265f259af00.png" xlink:type="simple" xlink:show="embed" xlink:actuate="onLoad"/></draw:frame>
<text:line-break/>
<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lesson_14</dc:title>
  </office:meta>
</office:document-meta>
</file>