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4c79bdf8b0572fca16f5279badb0bb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0.583333333333cm" svg:height="3.4680572349859cm"><draw:image xlink:href="Pictures/24c79bdf8b0572fca16f5279badb0bb9.jpg" xlink:type="simple" xlink:show="embed" xlink:actuate="onLoad"/></draw:frame>
<text:line-break/></text:p>
      <text:h text:style-name="Heading_20_2" text:outline-level="2"><text:bookmark text:name="lesson_18"/><text:bookmark-start text:name="__RefHeading___lesson_18building_a_land-use_and_land-cover_change_simulation_model_1"/><text:bookmark-start text:name="lesson_18building_a_land-use_and_land-cover_change_simulation_model"/>LESSON 18: Building a land-use and land-cover change simulation model<text:bookmark-end text:name="__RefHeading___lesson_18building_a_land-use_and_land-cover_change_simulation_model_1"/><text:bookmark-end text:name="lesson_18building_a_land-use_and_land-cover_change_simulation_model"/></text:h>
      <text:p text:style-name="Text_20_body"><text:line-break/></text:p>
      <text:h text:style-name="Heading_20_3" text:outline-level="3"><text:bookmark-start text:name="__RefHeading___what_will_you_learn_2"/><text:bookmark-start text:name="what_will_you_learn"/>What will you learn?<text:bookmark-end text:name="__RefHeading___what_will_you_learn_2"/><text:bookmark-end text:name="what_will_you_learn"/></text:h>
      <text:p text:style-name="Text_20_body">* How to simulate land-use change <text:line-break/>
* How to calculate transition matrix <text:line-break/>
* How to calibrate a land-use change model <text:line-break/>
* Using Weights of Evidence <text:line-break/>
* Map Correlation <text:line-break/>
* Model Validation <text:line-break/></text:p>
      <text:p text:style-name="Text_20_body"><text:line-break/>
This lesson explores the use of Dinamica EGO as a simulation platform for land-use and cover change (LUCC) models. The eventual goal is to calibrate, validate, and run a LUCC model for the Rondonia State in Amazon Biome, Brazil. Over the coming weeks you will learn how to calculate the amount of change using transition matrices, generate a probability map to help predict the locations of change, combine these two types of information within a model that propagates land change, validate your model based on observed changes, and then use the calibrated and validated model to project change into the future under various scenarios. 
<text:line-break/>
<text:line-break/></text:p>
      <text:h text:style-name="Heading_20_4" text:outline-level="4"><text:bookmark-start text:name="__RefHeading___step_1calculating_transition_matrices_3"/><text:bookmark-start text:name="step_1calculating_transition_matrices"/>Step 1: Calculating Transition Matrices<text:bookmark-end text:name="__RefHeading___step_1calculating_transition_matrices_3"/><text:bookmark-end text:name="step_1calculating_transition_matrices"/></text:h>
      <text:p text:style-name="Text_20_body"><text:line-break/>
<text:line-break/></text:p>
      <text:h text:style-name="Heading_20_4" text:outline-level="4"><text:bookmark-start text:name="__RefHeading___step_2calculating_weights_of_evidence_ranges_and_coefficients_4"/><text:bookmark-start text:name="step_2calculating_weights_of_evidence_ranges_and_coefficients"/>Step 2: Calculating Weights of evidence ranges and coefficients<text:bookmark-end text:name="__RefHeading___step_2calculating_weights_of_evidence_ranges_and_coefficients_4"/><text:bookmark-end text:name="step_2calculating_weights_of_evidence_ranges_and_coefficients"/></text:h>
      <text:p text:style-name="Text_20_body"><text:line-break/>
<text:line-break/></text:p>
      <text:h text:style-name="Heading_20_4" text:outline-level="4"><text:bookmark-start text:name="__RefHeading___step_3weights_of_evidence_correlation_5"/><text:bookmark-start text:name="step_3weights_of_evidence_correlation"/>Step 3: Weights of evidence correlation<text:bookmark-end text:name="__RefHeading___step_3weights_of_evidence_correlation_5"/><text:bookmark-end text:name="step_3weights_of_evidence_correlation"/></text:h>
      <text:p text:style-name="Text_20_body"><text:line-break/>
<text:line-break/></text:p>
      <text:h text:style-name="Heading_20_4" text:outline-level="4"><text:bookmark-start text:name="__RefHeading___step_4calibrating_patcher_and_expander_6"/><text:bookmark-start text:name="step_4calibrating_patcher_and_expander"/>Step 4: Calibrating Patcher and Expander<text:bookmark-end text:name="__RefHeading___step_4calibrating_patcher_and_expander_6"/><text:bookmark-end text:name="step_4calibrating_patcher_and_expander"/></text:h>
      <text:p text:style-name="Text_20_body">To calibrate the model, we will use the 2005 map as the initial landscape and the 2011 map as the final map. The landscape maps are signed 8-bit integer and represent the classes shown in Table 1. </text:p>
      <text:p text:style-name="Text_20_body"><text:line-break/>
<text:line-break/></text:p>
      <text:h text:style-name="Heading_20_4" text:outline-level="4"><text:bookmark-start text:name="__RefHeading___step_5generating_probabilities_map_and_simulating_lucc_7"/><text:bookmark-start text:name="step_5generating_probabilities_map_and_simulating_lucc"/>Step 5: Generating Probabilities map and simulating LUCC<text:bookmark-end text:name="__RefHeading___step_5generating_probabilities_map_and_simulating_lucc_7"/><text:bookmark-end text:name="step_5generating_probabilities_map_and_simulating_lucc"/></text:h>
      <text:p text:style-name="Text_20_body"><text:line-break/>
<text:line-break/></text:p>
      <text:h text:style-name="Heading_20_4" text:outline-level="4"><text:bookmark-start text:name="__RefHeading___step_6validating_with_exponential_decay_function_and_multi_window_similarity_8"/><text:bookmark-start text:name="step_6validating_with_exponential_decay_function_and_multi_window_similarity"/>Step 6: Validating with exponential decay function and multi window similarity<text:bookmark-end text:name="__RefHeading___step_6validating_with_exponential_decay_function_and_multi_window_similarity_8"/><text:bookmark-end text:name="step_6validating_with_exponential_decay_function_and_multi_window_similarity"/></text:h>
      <text:p text:style-name="Text_20_body"><text:line-break/>
<text:line-break/></text:p>
      <text:h text:style-name="Heading_20_4" text:outline-level="4"><text:bookmark-start text:name="__RefHeading___step_7projecting_change_into_the_future_trajetories_9"/><text:bookmark-start text:name="step_7projecting_change_into_the_future_trajetories"/>Step 7: Projecting change into the future (Trajetories)<text:bookmark-end text:name="__RefHeading___step_7projecting_change_into_the_future_trajetories_9"/><text:bookmark-end text:name="step_7projecting_change_into_the_future_trajetories"/></text:h>
      <text:p text:style-name="Text_20_body"><text:span text:style-name="Emphasis">Lesson under construction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esson_18</dc:title>
  </office:meta>
</office:document-meta>
</file>