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8b73e2d74dde9d734ad0fd38ea88f1ea.png"/>
  <manifest:file-entry manifest:media-type="image/png" manifest:full-path="Pictures/86ef137a314e341dedacd265fb12fee2.png"/>
  <manifest:file-entry manifest:media-type="image/png" manifest:full-path="Pictures/0c8339e9336334f2e07aad6822d648f9.png"/>
  <manifest:file-entry manifest:media-type="image/png" manifest:full-path="Pictures/8f8e984962af4b7ffcaf7914bab53481.png"/>
  <manifest:file-entry manifest:media-type="image/png" manifest:full-path="Pictures/e1bb09665752f886981442ff22572c26.png"/>
  <manifest:file-entry manifest:media-type="image/png" manifest:full-path="Pictures/447ccac98955802ecb27f96ff171bcad.png"/>
  <manifest:file-entry manifest:media-type="image/png" manifest:full-path="Pictures/aed87d38c3cd28d0ab0e6d65a2234244.png"/>
  <manifest:file-entry manifest:media-type="image/png" manifest:full-path="Pictures/75be1bb55ef5e8379fddfb419db7813a.png"/>
  <manifest:file-entry manifest:media-type="image/png" manifest:full-path="Pictures/1f5562161b6528b9c36e63c000414d45.png"/>
  <manifest:file-entry manifest:media-type="image/png" manifest:full-path="Pictures/f6258a8f76eeed472be20ae8e178c687.png"/>
  <manifest:file-entry manifest:media-type="image/png" manifest:full-path="Pictures/553719f0ab10fe7d2f896fc12b43bbbb.png"/>
  <manifest:file-entry manifest:media-type="image/png" manifest:full-path="Pictures/ea3f33b1032f946b14ee34f08a397eb3.png"/>
  <manifest:file-entry manifest:media-type="image/png" manifest:full-path="Pictures/d45e675861f9d46308a4c91d263c33ec.png"/>
  <manifest:file-entry manifest:media-type="image/png" manifest:full-path="Pictures/56392d407416bb1a42373059fb531918.png"/>
  <manifest:file-entry manifest:media-type="image/png" manifest:full-path="Pictures/5a5640cce23b496b7c5f09fd7cd98ac2.png"/>
  <manifest:file-entry manifest:media-type="image/png" manifest:full-path="Pictures/e833949cd265beb2321247de7f33f7d1.png"/>
  <manifest:file-entry manifest:media-type="image/png" manifest:full-path="Pictures/93bce94fb3377ec3a1a8b28911ce99b8.png"/>
  <manifest:file-entry manifest:media-type="image/png" manifest:full-path="Pictures/ed3f31b5289aac2b4cdc7b790ac221de.png"/>
  <manifest:file-entry manifest:media-type="image/png" manifest:full-path="Pictures/8bad158dbb2d43062768d24dbc7c2cc2.png"/>
  <manifest:file-entry manifest:media-type="image/png" manifest:full-path="Pictures/7af5b741e435f3f96fb788d53af80bb7.png"/>
  <manifest:file-entry manifest:media-type="image/png" manifest:full-path="Pictures/1d8026faaccfd135aee7f3d21382c269.png"/>
  <manifest:file-entry manifest:media-type="image/png" manifest:full-path="Pictures/886c701fc1a6edc1265514a84a65af85.png"/>
  <manifest:file-entry manifest:media-type="image/png" manifest:full-path="Pictures/663467938034dd1d9798446f1eca64f0.png"/>
  <manifest:file-entry manifest:media-type="image/png" manifest:full-path="Pictures/997f8df80d1f9723227c0fe1c413f7b9.png"/>
  <manifest:file-entry manifest:media-type="image/png" manifest:full-path="Pictures/ca7fcefb347d294dab8a590d6aa0ed3d.png"/>
  <manifest:file-entry manifest:media-type="image/png" manifest:full-path="Pictures/40eb2862c691cc8353bad4e7ddaa34f2.png"/>
  <manifest:file-entry manifest:media-type="image/png" manifest:full-path="Pictures/d018cacd28dbef1d53f10a940c6b9611.png"/>
  <manifest:file-entry manifest:media-type="image/png" manifest:full-path="Pictures/c25b3598e4b3570e6345156167622814.png"/>
  <manifest:file-entry manifest:media-type="image/png" manifest:full-path="Pictures/f33c71d8495d2bc6f20be7af5c33088e.png"/>
  <manifest:file-entry manifest:media-type="image/png" manifest:full-path="Pictures/d5e1f555967542eae946947e52dffa29.png"/>
  <manifest:file-entry manifest:media-type="image/png" manifest:full-path="Pictures/c7656da76a2b4b4ef35fa67d80cc6a4f.png"/>
  <manifest:file-entry manifest:media-type="image/png" manifest:full-path="Pictures/e1a101ae0aedf4bf3e78ced36f209e08.png"/>
  <manifest:file-entry manifest:media-type="image/png" manifest:full-path="Pictures/e7d2e49650c70b9df6370f9d81407e76.png"/>
  <manifest:file-entry manifest:media-type="image/png" manifest:full-path="Pictures/ddf1b670286f9af60b427c3ab2d48809.png"/>
  <manifest:file-entry manifest:media-type="image/png" manifest:full-path="Pictures/472c877172280d4041e073c5d8137b90.png"/>
  <manifest:file-entry manifest:media-type="image/png" manifest:full-path="Pictures/d36506889c8fc2ebe7b90e38b57fb5ff.png"/>
  <manifest:file-entry manifest:media-type="image/png" manifest:full-path="Pictures/883806644c8796e0923d6cf0e664c2e0.png"/>
  <manifest:file-entry manifest:media-type="image/png" manifest:full-path="Pictures/c39ead9da4f21e20f0b9d4a5050f368d.png"/>
  <manifest:file-entry manifest:media-type="image/png" manifest:full-path="Pictures/606ba911597fd9194b439401dc830757.png"/>
  <manifest:file-entry manifest:media-type="image/png" manifest:full-path="Pictures/c54639fdf634f35d39832eb9520e1f1a.png"/>
  <manifest:file-entry manifest:media-type="image/png" manifest:full-path="Pictures/3af4918e69f0e25756fbc341ab16b3de.png"/>
  <manifest:file-entry manifest:media-type="image/png" manifest:full-path="Pictures/3f11c795f55797bd1e167486c1a3ffec.png"/>
  <manifest:file-entry manifest:media-type="image/png" manifest:full-path="Pictures/a00d0124e3e58fb73ab4e013d073c173.png"/>
  <manifest:file-entry manifest:media-type="image/png" manifest:full-path="Pictures/9bd6bd27d576d7a0a41a7256be5d237e.png"/>
  <manifest:file-entry manifest:media-type="image/png" manifest:full-path="Pictures/cb8b4cbd7184b71598226374f0505662.png"/>
  <manifest:file-entry manifest:media-type="image/png" manifest:full-path="Pictures/e77ca5a2fe7963239e1386830d1d5060.png"/>
  <manifest:file-entry manifest:media-type="image/png" manifest:full-path="Pictures/b86ab6f1ff9e2feabaf80eb17d8103c1.png"/>
  <manifest:file-entry manifest:media-type="image/png" manifest:full-path="Pictures/aceb4e22d05e926659c89bb5eef4adb5.png"/>
  <manifest:file-entry manifest:media-type="image/png" manifest:full-path="Pictures/e9e1d4f53c6a2fec0c721e355dd27476.png"/>
  <manifest:file-entry manifest:media-type="image/png" manifest:full-path="Pictures/3a34061a452a38be21fb21920209809f.png"/>
  <manifest:file-entry manifest:media-type="image/png" manifest:full-path="Pictures/1a1c22a1aa63d38444ef5cf97607539a.png"/>
  <manifest:file-entry manifest:media-type="image/png" manifest:full-path="Pictures/2ab523b56253b2ac613a132b7baf18b2.png"/>
  <manifest:file-entry manifest:media-type="image/png" manifest:full-path="Pictures/0e7337c13f9949d37b35fe827ad8df80.png"/>
  <manifest:file-entry manifest:media-type="image/png" manifest:full-path="Pictures/05b4d9f17a1610a45d46d2aa02152a8d.png"/>
  <manifest:file-entry manifest:media-type="image/png" manifest:full-path="Pictures/1b1548758145eaf6616932a6806c4f8f.png"/>
  <manifest:file-entry manifest:media-type="image/png" manifest:full-path="Pictures/2b62ad7dda9d0e917a6c5bf956ddbedb.png"/>
  <manifest:file-entry manifest:media-type="image/png" manifest:full-path="Pictures/31d887db14b880f400fd4aa0305bdf9a.png"/>
  <manifest:file-entry manifest:media-type="image/png" manifest:full-path="Pictures/0d55e0111a947df2656ab057931c96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9"/><text:bookmark-start text:name="__RefHeading___lesson_19the_wizard_editor_in_dinamica_ego_1"/><text:bookmark-start text:name="lesson_19the_wizard_editor_in_dinamica_ego"/>LESSON 19: The wizard editor in Dinamica EGO<text:bookmark-end text:name="__RefHeading___lesson_19the_wizard_editor_in_dinamica_ego_1"/><text:bookmark-end text:name="lesson_19the_wizard_editor_in_dinamica_ego"/></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Dinamica EGO wizard tools</text:p>
        </text:list-item>
        <text:list-item>
          <text:p text:style-name="List_20_1_Content"> Creating Wizards</text:p>
        </text:list-item>
        <text:list-item>
          <text:p text:style-name="List_20_1_Content_Last"> Formatting Wizards </text:p>
        </text:list-item>
      </text:list>
      <text:p text:style-name="Text_20_body"><text:line-break/></text:p>
      <text:h text:style-name="Heading_20_1" text:outline-level="1"><text:bookmark-start text:name="__RefHeading___wizards_3"/><text:bookmark-start text:name="wizards"/>Wizards<text:bookmark-end text:name="__RefHeading___wizards_3"/><text:bookmark-end text:name="wizards"/></text:h>
      <text:h text:style-name="Heading_20_2" text:outline-level="2"><text:bookmark-start text:name="__RefHeading___what_is_4"/><text:bookmark-start text:name="what_is"/>What is<text:bookmark-end text:name="__RefHeading___what_is_4"/><text:bookmark-end text:name="what_is"/></text:h>
      <text:p text:style-name="Text_20_body">A Wizard is an easy way to create a presentation for a model developed in Dinamica EGO with formatted 
text, images and other graphical features. In a Wizard it is also possible alter the models'inputs to run an easy simulation without an advanced understanding of the Dinamica GUI and its functors. A Wizard Tutorial is a 
sequence of pages containing formatted text, tables, images, diagrams, animations, embedded 
videos or any other internet browser compatible technology inserted by the author. Each page can contain general information 
about the model and the simulation inputs. Simulation inputs can be directly linked to script inputs, making
it a fast and easy way to set parameters and run a simulation.</text:p>
      <text:p text:style-name="Text_20_body">A model author creates their own Wizard Tutorial to present and explain its concepts and ideas. The Wizard Editor is a powerful tool to create text, format information and illustrations visually, include tables, and set inputs/outputs. The author selects model script functors to include in the Wizard so not all functors are visible to Wizard users. </text:p>
      <text:p text:style-name="Text_20_body"><draw:frame draw:style-name="mediacenter" draw:name="Wizard editor in use Legend" text:anchor-type="paragraph" draw:z-index="0" svg:width="18.520833333333cm" style:rel-width="100%"><draw:text-box><text:p text:style-name="legendcenter"><draw:frame draw:style-name="mediacenter" draw:name="Wizard editor in use" text:anchor-type="paragraph" draw:z-index="1" svg:width="18.520833333333cm" style:rel-width="100%" svg:height="12.013513513514cm" style:rel-height="scale"><draw:image xlink:href="Pictures/8b73e2d74dde9d734ad0fd38ea88f1ea.png" xlink:type="simple" xlink:show="embed" xlink:actuate="onLoad"/></draw:frame>Wizard editor in use</text:p></draw:text-box></draw:frame></text:p>
      <text:p text:style-name="Text_20_body">So, if you are a model author, it is a good idea to create a wizard to make it easier for other users to understand
and run your model.</text:p>
      <text:h text:style-name="Heading_20_2" text:outline-level="2"><text:bookmark-start text:name="__RefHeading___the_tool_5"/><text:bookmark-start text:name="the_tool"/>The Tool<text:bookmark-end text:name="__RefHeading___the_tool_5"/><text:bookmark-end text:name="the_tool"/></text:h>
      <text:p text:style-name="Text_20_body">It is important to present a extant hierarchy in a tutorial that guides the user through the model. The Wizard
should be a logical sequence of pages, each using a graphical area to convey information and possibly ports linked to the model. This is a very clear idea that can be seen in the wizard editor. The following videos provide directions on using the wizard tool:</text:p>
      <text:p text:style-name="Text_20_body">Here is how to run a Wizard in the current interface:</text:p>
      <text:p text:style-name="Text_20_body">To open Wizart tool click on the edit bar in the menu:</text:p>
      <text:p text:style-name="Text_20_body"><draw:frame draw:style-name="media" draw:name="Editor button in menu Legend" text:anchor-type="as-char" draw:z-index="0" svg:width="10.31875cm"><draw:text-box><text:p text:style-name="legendcenter"><draw:frame draw:style-name="media" draw:name="Editor button in menu" text:anchor-type="as-char" draw:z-index="2" svg:width="10.31875cm" svg:height="7.62cm"><draw:image xlink:href="Pictures/86ef137a314e341dedacd265fb12fee2.png" xlink:type="simple" xlink:show="embed" xlink:actuate="onLoad"/></draw:frame>Editor button in menu</text:p></draw:text-box></draw:frame></text:p>
      <text:p text:style-name="Text_20_body">It has an intuitive interface that we are going to learn how to use through the examples.</text:p>
      <text:p text:style-name="Text_20_body"><draw:frame draw:style-name="media" draw:name="Wizard editor intuitive interface Legend" text:anchor-type="as-char" draw:z-index="0" svg:width="3.9158333333333cm"><draw:text-box><text:p text:style-name="legendcenter"><draw:frame draw:style-name="media" draw:name="Wizard editor intuitive interface" text:anchor-type="as-char" draw:z-index="3" svg:width="3.9158333333333cm" svg:height="5.1858333333333cm"><draw:image xlink:href="Pictures/0c8339e9336334f2e07aad6822d648f9.png" xlink:type="simple" xlink:show="embed" xlink:actuate="onLoad"/></draw:frame>Wizard editor intuitive interface</text:p></draw:text-box></draw:frame></text:p>
      <text:h text:style-name="Heading_20_2" text:outline-level="2"><text:bookmark-start text:name="__RefHeading___examples_6"/><text:bookmark-start text:name="examples"/>Examples<text:bookmark-end text:name="__RefHeading___examples_6"/><text:bookmark-end text:name="examples"/></text:h>
      <text:h text:style-name="Heading_20_3" text:outline-level="3"><text:bookmark-start text:name="__RefHeading___simple_wizard_7"/><text:bookmark-start text:name="simple_wizard"/>Simple Wizard<text:bookmark-end text:name="__RefHeading___simple_wizard_7"/><text:bookmark-end text:name="simple_wizard"/></text:h>
      <text:p text:style-name="Text_20_body">Lets start with a quick example where we create a wizard for a script that performs only a simple map
algebra operation.</text:p>
      <text:p text:style-name="Text_20_body">We are going to need the functors:</text:p>
      <text:list text:style-name="List_20_1" text:continue-numbering="false">
        <text:list-item>
          <text:p text:style-name="List_20_1_Content_First"> <text:a xlink:type="simple" xlink:href="https://dinamicaego.com/dokuwiki/doku.php?id=load_map" text:style-name="Internet_20_link" text:visited-style-name="Visited_20_Internet_20_Link">Load Map</text:a></text:p>
        </text:list-item>
        <text:list-item>
          <text:p text:style-name="List_20_1_Content"> <text:a xlink:type="simple" xlink:href="https://dinamicaego.com/dokuwiki/doku.php?id=calculate_map" text:style-name="Internet_20_link" text:visited-style-name="Visited_20_Internet_20_Link">Calculate Map</text:a></text:p>
        </text:list-item>
        <text:list-item>
          <text:p text:style-name="List_20_1_Content"> <text:a xlink:type="simple" xlink:href="https://dinamicaego.com/dokuwiki/doku.php?id=number_map" text:style-name="Internet_20_link" text:visited-style-name="Visited_20_Internet_20_Link">Number Map</text:a></text:p>
        </text:list-item>
        <text:list-item>
          <text:p text:style-name="List_20_1_Content_Last"> <text:a xlink:type="simple" xlink:href="https://dinamicaego.com/dokuwiki/doku.php?id=save_map" text:style-name="Internet_20_link" text:visited-style-name="Visited_20_Internet_20_Link">Save Map</text:a></text:p>
        </text:list-item>
      </text:list>
      <text:h text:style-name="Heading_20_4" text:outline-level="4"><text:bookmark-start text:name="__RefHeading___building_the_model_8"/><text:bookmark-start text:name="building_the_model"/>Building the model<text:bookmark-end text:name="__RefHeading___building_the_model_8"/><text:bookmark-end text:name="building_the_model"/></text:h>
      <text:p text:style-name="Text_20_body">How we build the model:</text:p>
      <text:p text:style-name="Text_20_body"><draw:frame draw:style-name="media" draw:name="Simple model Legend" text:anchor-type="as-char" draw:z-index="0" svg:width="10.107083333333cm"><draw:text-box><text:p text:style-name="legendcenter"><draw:frame draw:style-name="media" draw:name="Simple model" text:anchor-type="as-char" draw:z-index="4" svg:width="10.107083333333cm" svg:height="4.3127083333333cm"><draw:image xlink:href="Pictures/8f8e984962af4b7ffcaf7914bab53481.png" xlink:type="simple" xlink:show="embed" xlink:actuate="onLoad"/></draw:frame>Simple model</text:p></draw:text-box></draw:frame></text:p>
      <text:p text:style-name="Text_20_body">In the <text:a xlink:type="simple" xlink:href="https://dinamicaego.com/dokuwiki/doku.php?id=calculate_map" text:style-name="Internet_20_link" text:visited-style-name="Visited_20_Internet_20_Link">Calculate Map</text:a> we are going to perform a simple operation with the input that is filter the
values equals to <text:span text:style-name="Strong_20_Emphasis">null</text:span>, set them to <text:span text:style-name="Strong_20_Emphasis">1</text:span> and set <text:span text:style-name="Strong_20_Emphasis">0</text:span> to the others.</text:p>
      <text:p text:style-name="Text_20_body"><draw:frame draw:style-name="media" draw:name="Expression used to filter the input map null values Legend" text:anchor-type="as-char" draw:z-index="0" svg:width="10.080625cm"><draw:text-box><text:p text:style-name="legendcenter"><draw:frame draw:style-name="media" draw:name="Expression used to filter the input map null values" text:anchor-type="as-char" draw:z-index="5" svg:width="10.080625cm" svg:height="13.520208333333cm"><draw:image xlink:href="Pictures/e1bb09665752f886981442ff22572c26.png" xlink:type="simple" xlink:show="embed" xlink:actuate="onLoad"/></draw:frame>Expression used to filter the input map null values</text:p></draw:text-box></draw:frame></text:p>
      <text:h text:style-name="Heading_20_4" text:outline-level="4"><text:bookmark-start text:name="__RefHeading___creating_the_wizard_9"/><text:bookmark-start text:name="creating_the_wizard"/>Creating the Wizard<text:bookmark-end text:name="__RefHeading___creating_the_wizard_9"/><text:bookmark-end text:name="creating_the_wizard"/></text:h>
      <text:p text:style-name="Text_20_body">To create a wizard o need first to save your model. Save it with XML extension and open the wizard
editor. </text:p>
      <text:h text:style-name="Heading_20_5" text:outline-level="5"><text:bookmark-start text:name="__RefHeading___wizard_pages_10"/><text:bookmark-start text:name="wizard_pages"/>Wizard Pages<text:bookmark-end text:name="__RefHeading___wizard_pages_10"/><text:bookmark-end text:name="wizard_pages"/></text:h>
      <text:p text:style-name="Text_20_body">In the Dinamica Wizard Editor toolbar click in the wizard icon to input ports.</text:p>
      <text:p text:style-name="Text_20_body"><draw:frame draw:style-name="media" draw:name="Create new wizard page icon Legend" text:anchor-type="as-char" draw:z-index="0" svg:width="15.636875cm"><draw:text-box><text:p text:style-name="legendcenter"><draw:frame draw:style-name="media" draw:name="Create new wizard page icon" text:anchor-type="as-char" draw:z-index="6" svg:width="15.636875cm" svg:height="8.2814583333333cm"><draw:image xlink:href="Pictures/447ccac98955802ecb27f96ff171bcad.png" xlink:type="simple" xlink:show="embed" xlink:actuate="onLoad"/></draw:frame>Create new wizard page icon</text:p></draw:text-box></draw:frame></text:p>
      <text:p text:style-name="Text_20_body">It is necessary to give a page a name, but it is only for identification. The tutorial user will not
see this name:</text:p>
      <text:p text:style-name="Text_20_body"><draw:frame draw:style-name="media" draw:name="Wizard page valid name Legend" text:anchor-type="as-char" draw:z-index="0" svg:width="23.891875cm" style:rel-width="100%"><draw:text-box><text:p text:style-name="legendcenter"><draw:frame draw:style-name="media" draw:name="Wizard page valid name" text:anchor-type="as-char" draw:z-index="7" svg:width="23.891875cm" style:rel-width="100%" svg:height="10.715625cm" style:rel-height="scale"><draw:image xlink:href="Pictures/aed87d38c3cd28d0ab0e6d65a2234244.png" xlink:type="simple" xlink:show="embed" xlink:actuate="onLoad"/></draw:frame>Wizard page valid name</text:p></draw:text-box></draw:frame></text:p>
      <text:p text:style-name="Text_20_body">Now lets edit this page and add some text. To edit a page can just click on edit wizard at the 
icon wizard:</text:p>
      <text:p text:style-name="Text_20_body"><draw:frame draw:style-name="media" draw:name="8" text:anchor-type="as-char" draw:z-index="8" svg:width="5.5827083333333cm" svg:height="4.9477083333333cm"><draw:image xlink:href="Pictures/75be1bb55ef5e8379fddfb419db7813a.png" xlink:type="simple" xlink:show="embed" xlink:actuate="onLoad"/></draw:frame></text:p>
      <text:p text:style-name="Text_20_body">The page editor will be showed up:</text:p>
      <text:p text:style-name="Text_20_body"><draw:frame draw:style-name="media" draw:name="Page Editor Legend" text:anchor-type="as-char" draw:z-index="0" svg:width="15.875cm"><draw:text-box><text:p text:style-name="legendcenter"><draw:frame draw:style-name="media" draw:name="Page Editor" text:anchor-type="as-char" draw:z-index="9" svg:width="15.875cm" svg:height="11.123623623624cm"><draw:image xlink:href="Pictures/1f5562161b6528b9c36e63c000414d45.png" xlink:type="simple" xlink:show="embed" xlink:actuate="onLoad"/></draw:frame>Page Editor</text:p></draw:text-box></draw:frame></text:p>
      <text:p text:style-name="Text_20_body">Indeed, it is a visual text editor, “what you see is what you get” style. Lets add some text about
our model.</text:p>
      <text:p text:style-name="Text_20_body"><draw:frame draw:style-name="media" draw:name="Page text example Legend" text:anchor-type="as-char" draw:z-index="0" svg:width="26.431875cm" style:rel-width="100%"><draw:text-box><text:p text:style-name="legendcenter"><draw:frame draw:style-name="media" draw:name="Page text example" text:anchor-type="as-char" draw:z-index="10" svg:width="26.431875cm" style:rel-width="100%" svg:height="10.00125cm" style:rel-height="scale"><draw:image xlink:href="Pictures/f6258a8f76eeed472be20ae8e178c687.png" xlink:type="simple" xlink:show="embed" xlink:actuate="onLoad"/></draw:frame>Page text example</text:p></draw:text-box></draw:frame></text:p>
      <text:h text:style-name="Heading_20_5" text:outline-level="5"><text:bookmark-start text:name="__RefHeading___formatting_11"/><text:bookmark-start text:name="formatting"/>Formatting<text:bookmark-end text:name="__RefHeading___formatting_11"/><text:bookmark-end text:name="formatting"/></text:h>
      <text:p text:style-name="Text_20_body">We can use the editor features to add some formatting:</text:p>
      <text:p text:style-name="Text_20_body"><draw:frame draw:style-name="media" draw:name="Page text example formatted Legend" text:anchor-type="as-char" draw:z-index="0" svg:width="26.458333333333cm" style:rel-width="100%"><draw:text-box><text:p text:style-name="legendcenter"><draw:frame draw:style-name="media" draw:name="Page text example formatted" text:anchor-type="as-char" draw:z-index="11" svg:width="26.458333333333cm" style:rel-width="100%" svg:height="9.9747916666667cm" style:rel-height="scale"><draw:image xlink:href="Pictures/553719f0ab10fe7d2f896fc12b43bbbb.png" xlink:type="simple" xlink:show="embed" xlink:actuate="onLoad"/></draw:frame>Page text example formatted</text:p></draw:text-box></draw:frame></text:p>
      <text:p text:style-name="Text_20_body">By clicking ok the page will be visualized in the Wizard Editor:</text:p>
      <text:p text:style-name="Text_20_body"><draw:frame draw:style-name="media" draw:name="12" text:anchor-type="as-char" draw:z-index="12" svg:width="23.8125cm" style:rel-width="100%" svg:height="14.130709876543cm" style:rel-height="scale"><draw:image xlink:href="Pictures/ea3f33b1032f946b14ee34f08a397eb3.png" xlink:type="simple" xlink:show="embed" xlink:actuate="onLoad"/></draw:frame></text:p>
      <text:h text:style-name="Heading_20_5" text:outline-level="5"><text:bookmark-start text:name="__RefHeading___another_page_12"/><text:bookmark-start text:name="another_page"/>Another Page<text:bookmark-end text:name="__RefHeading___another_page_12"/><text:bookmark-end text:name="another_page"/></text:h>
      <text:p text:style-name="Text_20_body">Now lets add another page. You already know how to proceed.</text:p>
      <text:p text:style-name="Text_20_body"><draw:frame draw:style-name="media" draw:name="Second page created Legend" text:anchor-type="as-char" draw:z-index="0" svg:width="28.389791666667cm" style:rel-width="100%"><draw:text-box><text:p text:style-name="legendcenter"><draw:frame draw:style-name="media" draw:name="Second page created" text:anchor-type="as-char" draw:z-index="13" svg:width="28.389791666667cm" style:rel-width="100%" svg:height="10.821458333333cm" style:rel-height="scale"><draw:image xlink:href="Pictures/d45e675861f9d46308a4c91d263c33ec.png" xlink:type="simple" xlink:show="embed" xlink:actuate="onLoad"/></draw:frame>Second page created</text:p></draw:text-box></draw:frame></text:p>
      <text:p text:style-name="Text_20_body">In this second page we are going to allow the user to set the input map file path for the filtering.
For now, lets add a text about it and soon we will add the input in the wizard.</text:p>
      <text:p text:style-name="Text_20_body"><draw:frame draw:style-name="media" draw:name="14" text:anchor-type="as-char" draw:z-index="14" svg:width="23.8125cm" style:rel-width="100%" svg:height="8.4311058174524cm" style:rel-height="scale"><draw:image xlink:href="Pictures/56392d407416bb1a42373059fb531918.png" xlink:type="simple" xlink:show="embed" xlink:actuate="onLoad"/></draw:frame> <draw:frame draw:style-name="media" draw:name="15" text:anchor-type="as-char" draw:z-index="15" svg:width="23.8125cm" style:rel-width="100%" svg:height="10.601455479452cm" style:rel-height="scale"><draw:image xlink:href="Pictures/5a5640cce23b496b7c5f09fd7cd98ac2.png" xlink:type="simple" xlink:show="embed" xlink:actuate="onLoad"/></draw:frame></text:p>
      <text:h text:style-name="Heading_20_5" text:outline-level="5"><text:bookmark-start text:name="__RefHeading___adding_inputs_13"/><text:bookmark-start text:name="adding_inputs"/>Adding Inputs<text:bookmark-end text:name="__RefHeading___adding_inputs_13"/><text:bookmark-end text:name="adding_inputs"/></text:h>
      <text:p text:style-name="Text_20_body">Now, lets add one input to our wizard. To do this, double click the second page to edit it. In the 
page inputs area, click in the <text:span text:style-name="Strong_20_Emphasis">Add input</text:span> button to add a new input.</text:p>
      <text:p text:style-name="Text_20_body"><draw:frame draw:style-name="media" draw:name="Add input button Legend" text:anchor-type="as-char" draw:z-index="0" svg:width="13.996458333333cm"><draw:text-box><text:p text:style-name="legendcenter"><draw:frame draw:style-name="media" draw:name="Add input button" text:anchor-type="as-char" draw:z-index="16" svg:width="13.996458333333cm" svg:height="11.932708333333cm"><draw:image xlink:href="Pictures/e833949cd265beb2321247de7f33f7d1.png" xlink:type="simple" xlink:show="embed" xlink:actuate="onLoad"/></draw:frame>Add input button</text:p></draw:text-box></draw:frame></text:p>
      <text:p text:style-name="Text_20_body">The <text:span text:style-name="Strong_20_Emphasis">Select functor port</text:span> window will open up. In this window, the <text:a xlink:type="simple" xlink:href="https://dinamicaego.com/dokuwiki/doku.php?id=load_map" text:style-name="Internet_20_link" text:visited-style-name="Visited_20_Internet_20_Link">Load Map</text:a> functor present in our model can be
seen. Select page 00 and press ok.</text:p>
      <text:p text:style-name="Text_20_body"><draw:frame draw:style-name="media" draw:name="Functor selector window where we select functors whose inputs will be exported to the wizard Legend" text:anchor-type="as-char" draw:z-index="0" svg:width="17.171458333333cm" style:rel-width="100%"><draw:text-box><text:p text:style-name="legendcenter"><draw:frame draw:style-name="media" draw:name="Functor selector window where we select functors whose inputs will be exported to the wizard" text:anchor-type="as-char" draw:z-index="17" svg:width="17.171458333333cm" style:rel-width="100%" svg:height="10.583333333333cm" style:rel-height="scale"><draw:image xlink:href="Pictures/93bce94fb3377ec3a1a8b28911ce99b8.png" xlink:type="simple" xlink:show="embed" xlink:actuate="onLoad"/></draw:frame>Functor selector window where we select functors whose inputs will be exported to the wizard</text:p></draw:text-box></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8" text:anchor-type="as-char" draw:z-index="18"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Assign meaningful alias to each of the functors. It is easier to identify them while selecting functors and ports.</text:p>
          </table:table-cell>
        </table:table-row>
      </table:table>
      <text:p text:style-name="Text_20_body">Now, you can edit the port title and description. This is an important feature because ports for a functor
have all the same title and description. With the wizard you can specify this information with an intuitive
text, something that explain better what is this input for your simulation.</text:p>
      <text:p text:style-name="Text_20_body"><draw:frame draw:style-name="media" draw:name="Input title and description editor Legend" text:anchor-type="as-char" draw:z-index="0" svg:width="10.530416666667cm"><draw:text-box><text:p text:style-name="legendcenter"><draw:frame draw:style-name="media" draw:name="Input title and description editor" text:anchor-type="as-char" draw:z-index="19" svg:width="10.530416666667cm" svg:height="7.9375cm"><draw:image xlink:href="Pictures/8bad158dbb2d43062768d24dbc7c2cc2.png" xlink:type="simple" xlink:show="embed" xlink:actuate="onLoad"/></draw:frame>Input title and description editor</text:p></draw:text-box></draw:frame></text:p>
      <text:p text:style-name="Text_20_body">Lets add a new title and description that explains better this input:</text:p>
      <text:p text:style-name="Text_20_body"><draw:frame draw:style-name="media" draw:name="Input title and description edited Legend" text:anchor-type="as-char" draw:z-index="0" svg:width="10.530416666667cm"><draw:text-box><text:p text:style-name="legendcenter"><draw:frame draw:style-name="media" draw:name="Input title and description edited" text:anchor-type="as-char" draw:z-index="20" svg:width="10.530416666667cm" svg:height="7.9110416666667cm"><draw:image xlink:href="Pictures/7af5b741e435f3f96fb788d53af80bb7.png" xlink:type="simple" xlink:show="embed" xlink:actuate="onLoad"/></draw:frame>Input title and description edited</text:p></draw:text-box></draw:frame></text:p>
      <text:p text:style-name="Text_20_body">After clicking ok the input will appear in the page inputs area:</text:p>
      <text:p text:style-name="Text_20_body"><draw:frame draw:style-name="media" draw:name="Input added to the page Legend" text:anchor-type="as-char" draw:z-index="0" svg:width="26.458333333333cm" style:rel-width="100%"><draw:text-box><text:p text:style-name="legendcenter"><draw:frame draw:style-name="media" draw:name="Input added to the page" text:anchor-type="as-char" draw:z-index="21" svg:width="26.458333333333cm" style:rel-width="100%" svg:height="6.4558333333333cm" style:rel-height="scale"><draw:image xlink:href="Pictures/1d8026faaccfd135aee7f3d21382c269.png" xlink:type="simple" xlink:show="embed" xlink:actuate="onLoad"/></draw:frame>Input added to the page</text:p></draw:text-box></draw:frame></text:p>
      <text:p text:style-name="Text_20_body">If you select an input from this area the buttons will be available. Through this you can remove the selected
input, edit its information again (modify title and description) or change the inputs order (move it up or down)
when there are more than one input.</text:p>
      <text:p text:style-name="Text_20_body"><draw:frame draw:style-name="media" draw:name="Page input buttons Legend" text:anchor-type="as-char" draw:z-index="0" svg:width="8.2814583333333cm"><draw:text-box><text:p text:style-name="legendcenter"><draw:frame draw:style-name="media" draw:name="Page input buttons" text:anchor-type="as-char" draw:z-index="22" svg:width="8.2814583333333cm" svg:height="5.7679166666667cm"><draw:image xlink:href="Pictures/886c701fc1a6edc1265514a84a65af85.png" xlink:type="simple" xlink:show="embed" xlink:actuate="onLoad"/></draw:frame>Page input buttons</text:p></draw:text-box></draw:frame></text:p>
      <text:h text:style-name="Heading_20_5" text:outline-level="5"><text:bookmark-start text:name="__RefHeading___testing_the_wizard_14"/><text:bookmark-start text:name="testing_the_wizard"/>Testing the Wizard<text:bookmark-end text:name="__RefHeading___testing_the_wizard_14"/><text:bookmark-end text:name="testing_the_wizard"/></text:h>
      <text:p text:style-name="Text_20_body">To test the wizard you have made you can click the button <text:span text:style-name="Strong_20_Emphasis">Run Wizard</text:span> in the tool bar:</text:p>
      <text:p text:style-name="Text_20_body"><draw:frame draw:style-name="media" draw:name="Test wizard button Legend" text:anchor-type="as-char" draw:z-index="0" svg:width="5.6620833333333cm"><draw:text-box><text:p text:style-name="legendcenter"><draw:frame draw:style-name="media" draw:name="Test wizard button" text:anchor-type="as-char" draw:z-index="23" svg:width="5.6620833333333cm" svg:height="10.00125cm"><draw:image xlink:href="Pictures/663467938034dd1d9798446f1eca64f0.png" xlink:type="simple" xlink:show="embed" xlink:actuate="onLoad"/></draw:frame>Test wizard button</text:p></draw:text-box></draw:frame></text:p>
      <text:p text:style-name="Text_20_body">After clicking Run Wizard you must select the model that will contain the wizard and run the model.</text:p>
      <text:p text:style-name="Text_20_body"><draw:frame draw:style-name="media" draw:name="24" text:anchor-type="as-char" draw:z-index="24" svg:width="26.51125cm" style:rel-width="100%" svg:height="17.171458333333cm" style:rel-height="scale"><draw:image xlink:href="Pictures/997f8df80d1f9723227c0fe1c413f7b9.png" xlink:type="simple" xlink:show="embed" xlink:actuate="onLoad"/></draw:frame></text:p>
      <text:p text:style-name="Text_20_body">Clicking <text:span text:style-name="Strong_20_Emphasis">Cancel</text:span> you can keep editing the Wizard.</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5" text:anchor-type="as-char" draw:z-index="25"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Remember to save the wizard every time you close the Wizard Editor. Once finished the Wizard it
is also important to save your model.</text:p>
          </table:table-cell>
        </table:table-row>
      </table:table>
      <text:h text:style-name="Heading_20_5" text:outline-level="5"><text:bookmark-start text:name="__RefHeading___a_third_page_15"/><text:bookmark-start text:name="a_third_page"/>A third page<text:bookmark-end text:name="__RefHeading___a_third_page_15"/><text:bookmark-end text:name="a_third_page"/></text:h>
      <text:p text:style-name="Text_20_body">Now you know the process to create a page and add an input. Lets do it faster. In the third page we are going
to add some information about the output map and after export the <text:a xlink:type="simple" xlink:href="https://dinamicaego.com/dokuwiki/doku.php?id=save_map" text:style-name="Internet_20_link" text:visited-style-name="Visited_20_Internet_20_Link">Save Map</text:a> <text:span text:style-name="Strong_20_Emphasis">Filename</text:span> port we are going
to add it as an input to the third page.</text:p>
      <text:p text:style-name="Text_20_body">We create the page and add information.</text:p>
      <text:p text:style-name="Text_20_body"><draw:frame draw:style-name="media" draw:name="Editing third page text Legend" text:anchor-type="as-char" draw:z-index="0" svg:width="15.372291666667cm"><draw:text-box><text:p text:style-name="legendcenter"><draw:frame draw:style-name="media" draw:name="Editing third page text" text:anchor-type="as-char" draw:z-index="26" svg:width="15.372291666667cm" svg:height="7.62cm"><draw:image xlink:href="Pictures/40eb2862c691cc8353bad4e7ddaa34f2.png" xlink:type="simple" xlink:show="embed" xlink:actuate="onLoad"/></draw:frame>Editing third page text</text:p></draw:text-box></draw:frame>
<draw:frame draw:style-name="media" draw:name="Third page created Legend" text:anchor-type="as-char" draw:z-index="0" svg:width="17.991666666667cm" style:rel-width="100%"><draw:text-box><text:p text:style-name="legendcenter"><draw:frame draw:style-name="media" draw:name="Third page created" text:anchor-type="as-char" draw:z-index="27" svg:width="17.991666666667cm" style:rel-width="100%" svg:height="11.033125cm" style:rel-height="scale"><draw:image xlink:href="Pictures/d018cacd28dbef1d53f10a940c6b9611.png" xlink:type="simple" xlink:show="embed" xlink:actuate="onLoad"/></draw:frame>Third page created</text:p></draw:text-box></draw:frame></text:p>
      <text:p text:style-name="Text_20_body">Now add an input, choose the <text:a xlink:type="simple" xlink:href="https://dinamicaego.com/dokuwiki/doku.php?id=save_map" text:style-name="Internet_20_link" text:visited-style-name="Visited_20_Internet_20_Link">Save Map</text:a> functor (you need to click in the wizard tool on the save map) and then his input port named “Filename”.</text:p>
      <text:p text:style-name="Text_20_body"><draw:frame draw:style-name="media" draw:name="28" text:anchor-type="as-char" draw:z-index="28" svg:width="14.525625cm" svg:height="3.4660416666667cm"><draw:image xlink:href="Pictures/c25b3598e4b3570e6345156167622814.png" xlink:type="simple" xlink:show="embed" xlink:actuate="onLoad"/></draw:frame> <draw:frame draw:style-name="media" draw:name="29" text:anchor-type="as-char" draw:z-index="29" svg:width="23.918333333333cm" style:rel-width="100%" svg:height="10.63625cm" style:rel-height="scale"><draw:image xlink:href="Pictures/f33c71d8495d2bc6f20be7af5c33088e.png" xlink:type="simple" xlink:show="embed" xlink:actuate="onLoad"/></draw:frame></text:p>
      <text:p text:style-name="Text_20_body">After that you have to click in Edit Wizard.</text:p>
      <text:p text:style-name="Text_20_body"><draw:frame draw:style-name="media" draw:name="30" text:anchor-type="as-char" draw:z-index="30" svg:width="5.5827083333333cm" svg:height="4.9477083333333cm"><draw:image xlink:href="Pictures/75be1bb55ef5e8379fddfb419db7813a.png" xlink:type="simple" xlink:show="embed" xlink:actuate="onLoad"/></draw:frame></text:p>
      <text:p text:style-name="Text_20_body">Choose a name for the input and set a meaningful title and description.</text:p>
      <text:p text:style-name="Text_20_body"><draw:frame draw:style-name="media" draw:name="New description to Save Map Filename port Legend" text:anchor-type="as-char" draw:z-index="0" svg:width="17.197916666667cm" style:rel-width="100%"><draw:text-box><text:p text:style-name="legendcenter"><draw:frame draw:style-name="media" draw:name="New description to Save Map Filename port" text:anchor-type="as-char" draw:z-index="31" svg:width="17.197916666667cm" style:rel-width="100%" svg:height="10.583333333333cm" style:rel-height="scale"><draw:image xlink:href="Pictures/d5e1f555967542eae946947e52dffa29.png" xlink:type="simple" xlink:show="embed" xlink:actuate="onLoad"/></draw:frame>New description to Save Map Filename port</text:p></draw:text-box></draw:frame>
<draw:frame draw:style-name="media" draw:name="Third page inputs Legend" text:anchor-type="as-char" draw:z-index="0" svg:width="26.326041666667cm" style:rel-width="100%"><draw:text-box><text:p text:style-name="legendcenter"><draw:frame draw:style-name="media" draw:name="Third page inputs" text:anchor-type="as-char" draw:z-index="32" svg:width="26.326041666667cm" style:rel-width="100%" svg:height="8.4402083333333cm" style:rel-height="scale"><draw:image xlink:href="Pictures/c7656da76a2b4b4ef35fa67d80cc6a4f.png" xlink:type="simple" xlink:show="embed" xlink:actuate="onLoad"/></draw:frame>Third page inputs</text:p></draw:text-box></draw:frame></text:p>
      <text:h text:style-name="Heading_20_5" text:outline-level="5"><text:bookmark-start text:name="__RefHeading___finishing_the_simple_wizard_16"/><text:bookmark-start text:name="finishing_the_simple_wizard"/>Finishing the Simple Wizard<text:bookmark-end text:name="__RefHeading___finishing_the_simple_wizard_16"/><text:bookmark-end text:name="finishing_the_simple_wizard"/></text:h>
      <text:p text:style-name="Text_20_body">You have just created a complete wizard tutorial for your model! Save the wizard and close the editor. It is also 
important to save your model again.</text:p>
      <text:p text:style-name="Text_20_body">Now, every time an user opens your model, he will be prompted about running the wizard tutorial you have created.</text:p>
      <text:p text:style-name="Text_20_body"><draw:frame draw:style-name="media" draw:name="Prompt for running a wizard Legend" text:anchor-type="as-char" draw:z-index="0" svg:width="7.1702083333333cm"><draw:text-box><text:p text:style-name="legendcenter"><draw:frame draw:style-name="media" draw:name="Prompt for running a wizard" text:anchor-type="as-char" draw:z-index="33" svg:width="7.1702083333333cm" svg:height="3.175cm"><draw:image xlink:href="Pictures/e1a101ae0aedf4bf3e78ced36f209e08.png" xlink:type="simple" xlink:show="embed" xlink:actuate="onLoad"/></draw:frame>Prompt for running a wizard</text:p></draw:text-box></draw:frame></text:p>
      <text:p text:style-name="Text_20_body">It is also possible to run the wizard tutorial through the <text:span text:style-name="Strong_20_Emphasis">Run Wizard</text:span> button in the tool bar.</text:p>
      <text:p text:style-name="Text_20_body"><draw:frame draw:style-name="media" draw:name="Run wizard button in tool bar Legend" text:anchor-type="as-char" draw:z-index="0" svg:width="5.5297916666667cm"><draw:text-box><text:p text:style-name="legendcenter"><draw:frame draw:style-name="media" draw:name="Run wizard button in tool bar" text:anchor-type="as-char" draw:z-index="34" svg:width="5.5297916666667cm" svg:height="5.0535416666667cm"><draw:image xlink:href="Pictures/e7d2e49650c70b9df6370f9d81407e76.png" xlink:type="simple" xlink:show="embed" xlink:actuate="onLoad"/></draw:frame>Run wizard button in tool bar</text:p></draw:text-box></draw:frame></text:p>
      <text:h text:style-name="Heading_20_3" text:outline-level="3"><text:bookmark-start text:name="__RefHeading___conway_s_game_of_life_wizard_17"/><text:bookmark-start text:name="conway_s_game_of_life_wizard"/>Conway's Game of Life Wizard<text:bookmark-end text:name="__RefHeading___conway_s_game_of_life_wizard_17"/><text:bookmark-end text:name="conway_s_game_of_life_wizard"/></text:h>
      <text:p text:style-name="Text_20_body">The <text:a xlink:type="simple" xlink:href="https://en.wikipedia.org/wiki/Conway&amp;#39;s Game of Life" text:style-name="Internet_20_link" text:visited-style-name="Visited_20_Internet_20_Link">Conway's Game of Life</text:a> is a cellular automaton zero-player game where a initial state is
defined and interactions between the cells results in a new state for each game iteration. Some simple
rules are used to decide if a cell will born, stay alive or die. This automaton was a base for many
studies in <text:a xlink:type="simple" xlink:href="https://en.wikipedia.org/wiki/Artificial Life" text:style-name="Internet_20_link" text:visited-style-name="Visited_20_Internet_20_Link">Artificial Life</text:a>.</text:p>
      <text:p text:style-name="Text_20_body">A Dinamica EGO implementation for this game is available in the installation directories:</text:p>
      <text:p text:style-name="Text_20_body">C:\Documents and Settings\User Name\My Documents\Dinamica EGO\Dataset\Examples\game_of_life</text:p>
      <text:p text:style-name="Text_20_body">To create a Wizard Tutorial for this model, stay tuned with the concepts discussed in this tutorial 
until now. We are going to be faster now.</text:p>
      <text:h text:style-name="Heading_20_3" text:outline-level="3"><text:bookmark-start text:name="__RefHeading___open_the_model_18"/><text:bookmark-start text:name="open_the_model"/>Open the model<text:bookmark-end text:name="__RefHeading___open_the_model_18"/><text:bookmark-end text:name="open_the_model"/></text:h>
      <text:p text:style-name="Text_20_body">Open the model</text:p>
      <text:p text:style-name="Text_20_body">C:\Documents and Settings\User Name\My Documents\Dinamica EGO\Dataset\Examples\game_of_life\Run\game_of_life.xml</text:p>
      <text:p text:style-name="Text_20_body">in the Dinamica EGO interface. Take a look at the functors, the comments inside it and understand what
each one is doing there.</text:p>
      <text:p text:style-name="Text_20_body"><draw:frame draw:style-name="media" draw:name="Game of life Dinamica EGO model Legend" text:anchor-type="as-char" draw:z-index="0" svg:width="22.992291666667cm" style:rel-width="100%"><draw:text-box><text:p text:style-name="legendcenter"><draw:frame draw:style-name="media" draw:name="Game of life Dinamica EGO model" text:anchor-type="as-char" draw:z-index="35" svg:width="22.992291666667cm" style:rel-width="100%" svg:height="6.8527083333333cm" style:rel-height="scale"><draw:image xlink:href="Pictures/ddf1b670286f9af60b427c3ab2d48809.png" xlink:type="simple" xlink:show="embed" xlink:actuate="onLoad"/></draw:frame>Game of life Dinamica EGO model</text:p></draw:text-box></draw:frame></text:p>
      <text:h text:style-name="Heading_20_5" text:outline-level="5"><text:bookmark-start text:name="__RefHeading___the_wizard_19"/><text:bookmark-start text:name="the_wizard"/>The Wizard<text:bookmark-end text:name="__RefHeading___the_wizard_19"/><text:bookmark-end text:name="the_wizard"/></text:h>
      <text:p text:style-name="Text_20_body">Open the wizard editor and create a page. Take a look at the Wikipedia's page for the 
<text:a xlink:type="simple" xlink:href="https://en.wikipedia.org/wiki/Conway&amp;#39;s Game of Life" text:style-name="Internet_20_link" text:visited-style-name="Visited_20_Internet_20_Link">Conway's Game of Life</text:a> copy some information from there and paste it in the page.</text:p>
      <text:p text:style-name="Text_20_body"><draw:frame draw:style-name="media" draw:name="Game of Life wizard first page Legend" text:anchor-type="as-char" draw:z-index="0" svg:width="26.484791666667cm" style:rel-width="100%"><draw:text-box><text:p text:style-name="legendcenter"><draw:frame draw:style-name="media" draw:name="Game of Life wizard first page" text:anchor-type="as-char" draw:z-index="36" svg:width="26.484791666667cm" style:rel-width="100%" svg:height="9.36625cm" style:rel-height="scale"><draw:image xlink:href="Pictures/472c877172280d4041e073c5d8137b90.png" xlink:type="simple" xlink:show="embed" xlink:actuate="onLoad"/></draw:frame>Game of Life wizard first page</text:p></draw:text-box></draw:frame></text:p>
      <text:p text:style-name="Text_20_body">Now, import the wizard in a file within the model. In the directory <text:span text:style-name="Strong_20_Emphasis">game_of_life</text:span>, create a directory called 
<text:span text:style-name="Strong_20_Emphasis">wizard</text:span> and save the file <text:span text:style-name="Strong_20_Emphasis">wizard_gof.egow</text:span>. </text:p>
      <text:p text:style-name="Text_20_body"><draw:frame draw:style-name="media" draw:name="37" text:anchor-type="as-char" draw:z-index="37" svg:width="18.494375cm" style:rel-width="100%" svg:height="10.927291666667cm" style:rel-height="scale"><draw:image xlink:href="Pictures/d36506889c8fc2ebe7b90e38b57fb5ff.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8" text:anchor-type="as-char" draw:z-index="38"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Always save the wizard after some modification and before closing the Wizard Editor. </text:p>
          </table:table-cell>
        </table:table-row>
      </table:table>
      <text:h text:style-name="Heading_20_5" text:outline-level="5"><text:bookmark-start text:name="__RefHeading___using_images_20"/><text:bookmark-start text:name="using_images"/>Using Images<text:bookmark-end text:name="__RefHeading___using_images_20"/><text:bookmark-end text:name="using_images"/></text:h>
      <text:p text:style-name="Text_20_body">Lets add an image in this firts page to illustrate the game in action. Wikipedia offers a good example in the
following URL:</text:p>
      <text:p text:style-name="Text_20_body"><text:a xlink:type="simple" xlink:href="http://upload.wikimedia.org/wikipedia/commons/e/e5/Gospers_glider_gun.gif" text:style-name="Internet_20_link" text:visited-style-name="Visited_20_Internet_20_Link">http://upload.wikimedia.org/wikipedia/commons/e/e5/Gospers_glider_gun.gif</text:a></text:p>
      <text:p text:style-name="Text_20_body">Lets download that image to use it in our wizard. I usually right click the image and select the <text:span text:style-name="Emphasis">Save image as...</text:span>
option. It is very important to save the images used in a subdirectory whithin the wizard file. This way 
portability is easier. Create a folder called <text:span text:style-name="Strong_20_Emphasis">images</text:span> inside the <text:span text:style-name="Strong_20_Emphasis">wizard</text:span> folder and put your images there.</text:p>
      <text:p text:style-name="Text_20_body"><draw:frame draw:style-name="media" draw:name="Folder for images Legend" text:anchor-type="as-char" draw:z-index="0" svg:width="11.879791666667cm"><draw:text-box><text:p text:style-name="legendcenter"><draw:frame draw:style-name="media" draw:name="Folder for images" text:anchor-type="as-char" draw:z-index="39" svg:width="11.879791666667cm" svg:height="7.77875cm"><draw:image xlink:href="Pictures/883806644c8796e0923d6cf0e664c2e0.png" xlink:type="simple" xlink:show="embed" xlink:actuate="onLoad"/></draw:frame>Folder for images</text:p></draw:text-box></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0" text:anchor-type="as-char" draw:z-index="40" svg:width="1.27cm" svg:height="1.27cm"><draw:image xlink:href="Pictures/c39ead9da4f21e20f0b9d4a5050f368d.png" xlink:type="simple" xlink:show="embed" xlink:actuate="onLoad"/></draw:frame></text:p>
          </table:table-cell>
          <table:table-cell office:value-type="string" table:style-name="PluginODTAutoStyle_TableCell_19">
            <text:p text:style-name="PluginODTAutoStyle_Paragraph_20">Save the images used in your wizard in a folder whithin the wizard file to facilitate portability.</text:p>
          </table:table-cell>
        </table:table-row>
      </table:table>
      <text:h text:style-name="Heading_20_5" text:outline-level="5"><text:bookmark-start text:name="__RefHeading___inserting_images_21"/><text:bookmark-start text:name="inserting_images"/>Inserting Images<text:bookmark-end text:name="__RefHeading___inserting_images_21"/><text:bookmark-end text:name="inserting_images"/></text:h>
      <text:p text:style-name="Text_20_body">It is easy to add an image to a wizard page. In the Page Editor you can find an icon for it:</text:p>
      <text:p text:style-name="Text_20_body"><draw:frame draw:style-name="media" draw:name="Insert image icon Legend" text:anchor-type="as-char" draw:z-index="0" svg:width="26.431875cm" style:rel-width="100%"><draw:text-box><text:p text:style-name="legendcenter"><draw:frame draw:style-name="media" draw:name="Insert image icon" text:anchor-type="as-char" draw:z-index="41" svg:width="26.431875cm" style:rel-width="100%" svg:height="9.36625cm" style:rel-height="scale"><draw:image xlink:href="Pictures/606ba911597fd9194b439401dc830757.png" xlink:type="simple" xlink:show="embed" xlink:actuate="onLoad"/></draw:frame>Insert image icon</text:p></draw:text-box></draw:frame></text:p>
      <text:p text:style-name="Text_20_body">An interface to set the image properties will open up. If you have some trouble to fully visualize it you can resize
the Page Editor window.</text:p>
      <text:p text:style-name="Text_20_body"><draw:frame draw:style-name="media" draw:name="Image properties window Legend" text:anchor-type="as-char" draw:z-index="0" svg:width="11.324166666667cm"><draw:text-box><text:p text:style-name="legendcenter"><draw:frame draw:style-name="media" draw:name="Image properties window" text:anchor-type="as-char" draw:z-index="42" svg:width="11.324166666667cm" svg:height="9.286875cm"><draw:image xlink:href="Pictures/c54639fdf634f35d39832eb9520e1f1a.png" xlink:type="simple" xlink:show="embed" xlink:actuate="onLoad"/></draw:frame>Image properties window</text:p></draw:text-box></draw:frame></text:p>
      <text:p text:style-name="Text_20_body">As you can see, there are two tabs of properties: <text:span text:style-name="Strong_20_Emphasis">General</text:span>  and <text:span text:style-name="Strong_20_Emphasis">Apperance</text:span>. In the <text:span text:style-name="Strong_20_Emphasis">General</text:span>
tab there is a field for the image <text:span text:style-name="Strong_20_Emphasis">URL</text:span>. You should insert there the <text:span text:style-name="Emphasis">absolute</text:span> path to the image file in you
computer. In this example the absolute path is:</text:p>
      <text:p text:style-name="Text_20_body">C:\Documents and Settings\Administrador\Meus documentos\Dinamica EGO\Dataset\Examples\game_of_life\wizard\images\Gospers_glider_gun.gif</text:p>
      <text:p text:style-name="Text_20_body">This is why it is important to keep the images in a file within the wizard file. Dinamica Wizard automatically find the 
image even if you change computers since you keep that directory structure.</text:p>
      <text:p text:style-name="Text_20_body">You can change the image size in the <text:span text:style-name="Strong_20_Emphasis">Width</text:span> and <text:span text:style-name="Strong_20_Emphasis">Height</text:span> fields or set a tooltip in the <text:span text:style-name="Strong_20_Emphasis">Alternative Text</text:span>
field. In the <text:span text:style-name="Strong_20_Emphasis">Link</text:span> tab you can set an URL to redirect the user when he clicks the image.</text:p>
      <text:p text:style-name="Text_20_body">In then Page Editor we have centralized the image.</text:p>
      <text:p text:style-name="Text_20_body"><draw:frame draw:style-name="media" draw:name="Image added Legend" text:anchor-type="as-char" draw:z-index="0" svg:width="26.458333333333cm" style:rel-width="100%"><draw:text-box><text:p text:style-name="legendcenter"><draw:frame draw:style-name="media" draw:name="Image added" text:anchor-type="as-char" draw:z-index="43" svg:width="26.458333333333cm" style:rel-width="100%" svg:height="9.3927083333333cm" style:rel-height="scale"><draw:image xlink:href="Pictures/3af4918e69f0e25756fbc341ab16b3de.png" xlink:type="simple" xlink:show="embed" xlink:actuate="onLoad"/></draw:frame>Image added</text:p></draw:text-box></draw:frame></text:p>
      <text:h text:style-name="Heading_20_5" text:outline-level="5"><text:bookmark-start text:name="__RefHeading___a_second_page_22"/><text:bookmark-start text:name="a_second_page"/>A Second Page<text:bookmark-end text:name="__RefHeading___a_second_page_22"/><text:bookmark-end text:name="a_second_page"/></text:h>
      <text:p text:style-name="Text_20_body">Now that we have a very good first page, lets create a second one to explain the game rules. I will user the information
in <text:a xlink:type="simple" xlink:href="http://en.wikipedia.org/wiki/Conway%27s_Game_of_Life#Rules" text:style-name="Internet_20_link" text:visited-style-name="Visited_20_Internet_20_Link">http://en.wikipedia.org/wiki/Conway%27s_Game_of_Life#Rules</text:a> to create a table that relates number of neighbours and
cell state.</text:p>
      <text:h text:style-name="Heading_20_5" text:outline-level="5"><text:bookmark-start text:name="__RefHeading___tables_23"/><text:bookmark-start text:name="tables"/>Tables<text:bookmark-end text:name="__RefHeading___tables_23"/><text:bookmark-end text:name="tables"/></text:h>
      <text:p text:style-name="Text_20_body">You can create a table through the table icon in the Page Editor:</text:p>
      <text:p text:style-name="Text_20_body"><draw:frame draw:style-name="media" draw:name="Table icon Legend" text:anchor-type="as-char" draw:z-index="0" svg:width="26.431875cm" style:rel-width="100%"><draw:text-box><text:p text:style-name="legendcenter"><draw:frame draw:style-name="media" draw:name="Table icon" text:anchor-type="as-char" draw:z-index="44" svg:width="26.431875cm" style:rel-width="100%" svg:height="7.9904166666667cm" style:rel-height="scale"><draw:image xlink:href="Pictures/3f11c795f55797bd1e167486c1a3ffec.png" xlink:type="simple" xlink:show="embed" xlink:actuate="onLoad"/></draw:frame>Table icon</text:p></draw:text-box></draw:frame></text:p>
      <text:p text:style-name="Text_20_body">You can choose rows and columns of your design table.</text:p>
      <text:p text:style-name="Text_20_body"><draw:frame draw:style-name="media" draw:name="Table properties window Legend" text:anchor-type="as-char" draw:z-index="0" svg:width="26.405416666667cm" style:rel-width="100%"><draw:text-box><text:p text:style-name="legendcenter"><draw:frame draw:style-name="media" draw:name="Table properties window" text:anchor-type="as-char" draw:z-index="45" svg:width="26.405416666667cm" style:rel-width="100%" svg:height="9.3397916666667cm" style:rel-height="scale"><draw:image xlink:href="Pictures/a00d0124e3e58fb73ab4e013d073c173.png" xlink:type="simple" xlink:show="embed" xlink:actuate="onLoad"/></draw:frame>Table properties window</text:p></draw:text-box></draw:frame></text:p>
      <text:p text:style-name="Text_20_body">These fields are very intuitive. We are going to create a table with 5 rows and 3 columns to write down the game rules.</text:p>
      <text:p text:style-name="Text_20_body"><draw:frame draw:style-name="media" draw:name="A blank 5x3 table Legend" text:anchor-type="as-char" draw:z-index="0" svg:width="26.431875cm" style:rel-width="100%"><draw:text-box><text:p text:style-name="legendcenter"><draw:frame draw:style-name="media" draw:name="A blank 5x3 table" text:anchor-type="as-char" draw:z-index="46" svg:width="26.431875cm" style:rel-width="100%" svg:height="9.2339583333333cm" style:rel-height="scale"><draw:image xlink:href="Pictures/9bd6bd27d576d7a0a41a7256be5d237e.png" xlink:type="simple" xlink:show="embed" xlink:actuate="onLoad"/></draw:frame>A blank 5x3 table</text:p></draw:text-box></draw:frame></text:p>
      <text:p text:style-name="Text_20_body">I have divided the rules in number of neighbours, cell state and reason. After creating a table you can write and format
the text on it.</text:p>
      <text:p text:style-name="Text_20_body"><draw:frame draw:style-name="media" draw:name="Second page Legend" text:anchor-type="as-char" draw:z-index="0" svg:width="26.431875cm" style:rel-width="100%"><draw:text-box><text:p text:style-name="legendcenter"><draw:frame draw:style-name="media" draw:name="Second page" text:anchor-type="as-char" draw:z-index="47" svg:width="26.431875cm" style:rel-width="100%" svg:height="9.286875cm" style:rel-height="scale"><draw:image xlink:href="Pictures/cb8b4cbd7184b71598226374f0505662.png" xlink:type="simple" xlink:show="embed" xlink:actuate="onLoad"/></draw:frame>Second page</text:p></draw:text-box></draw:frame></text:p>
      <text:h text:style-name="Heading_20_5" text:outline-level="5"><text:bookmark-start text:name="__RefHeading___a_little_modification_24"/><text:bookmark-start text:name="a_little_modification"/>A Little Modification<text:bookmark-end text:name="__RefHeading___a_little_modification_24"/><text:bookmark-end text:name="a_little_modification"/></text:h>
      <text:p text:style-name="Text_20_body">Remember to save you wizard often. Close the Wizard Editor after save and lets make a little modification in the model.
In the first <text:a xlink:type="simple" xlink:href="https://dinamicaego.com/dokuwiki/doku.php?id=calculate_map" text:style-name="Internet_20_link" text:visited-style-name="Visited_20_Internet_20_Link">Calculate Map</text:a> that <text:span text:style-name="Emphasis">generates the initial 'seed'</text:span>, add a <text:a xlink:type="simple" xlink:href="https://dinamicaego.com/dokuwiki/doku.php?id=number_value" text:style-name="Internet_20_link" text:visited-style-name="Visited_20_Internet_20_Link">Number Value</text:a> and link a <text:a xlink:type="simple" xlink:href="https://dinamicaego.com/dokuwiki/doku.php?id=real_value" text:style-name="Internet_20_link" text:visited-style-name="Visited_20_Internet_20_Link">Real value</text:a> to
its <text:span text:style-name="Strong_20_Emphasis">Value</text:span> port and set the <text:span text:style-name="Strong_20_Emphasis">Value Number</text:span> to <text:span text:style-name="Strong_20_Emphasis">1</text:span>. Edit the Real value alias, using the “Comment Editor” editor, and
change it to “Percentage of living cells”.</text:p>
      <text:p text:style-name="Text_20_body"><draw:frame draw:style-name="media" draw:name="48" text:anchor-type="as-char" draw:z-index="48" svg:width="23.8125cm" style:rel-width="100%" svg:height="7.7192369385885cm" style:rel-height="scale"><draw:image xlink:href="Pictures/e77ca5a2fe7963239e1386830d1d5060.png" xlink:type="simple" xlink:show="embed" xlink:actuate="onLoad"/></draw:frame></text:p>
      <text:p text:style-name="Text_20_body">Edit this <text:span text:style-name="Strong_20_Emphasis">Calculate Map</text:span> expression to set a cell as alive based on the <text:span text:style-name="Strong_20_Emphasis">v1</text:span> value and not by <text:span text:style-name="Strong_20_Emphasis">0.3</text:span>.</text:p>
      <text:p text:style-name="Text_20_body"><draw:frame draw:style-name="media" draw:name="New expression Legend" text:anchor-type="as-char" draw:z-index="0" svg:width="9.9747916666667cm"><draw:text-box><text:p text:style-name="legendcenter"><draw:frame draw:style-name="media" draw:name="New expression" text:anchor-type="as-char" draw:z-index="49" svg:width="9.9747916666667cm" svg:height="13.387916666667cm"><draw:image xlink:href="Pictures/b86ab6f1ff9e2feabaf80eb17d8103c1.png" xlink:type="simple" xlink:show="embed" xlink:actuate="onLoad"/></draw:frame>New expression</text:p></draw:text-box></draw:frame></text:p>
      <text:p text:style-name="Text_20_body">Now we can control the percentage of living cells in the initial state through the value in the <text:a xlink:type="simple" xlink:href="https://dinamicaego.com/dokuwiki/doku.php?id=real_value" text:style-name="Internet_20_link" text:visited-style-name="Visited_20_Internet_20_Link">Real value</text:a> functor.</text:p>
      <text:h text:style-name="Heading_20_5" text:outline-level="5"><text:bookmark-start text:name="__RefHeading___the_wizard_inputs_25"/><text:bookmark-start text:name="the_wizard_inputs"/>The Wizard Inputs<text:bookmark-end text:name="__RefHeading___the_wizard_inputs_25"/><text:bookmark-end text:name="the_wizard_inputs"/></text:h>
      <text:p text:style-name="Text_20_body">In the Wizard Editor, create a third page to receive the inputs and add the Real value.</text:p>
      <text:p text:style-name="Text_20_body"><draw:frame draw:style-name="media" draw:name="Third page Legend" text:anchor-type="as-char" draw:z-index="0" svg:width="18.520833333333cm" style:rel-width="100%"><draw:text-box><text:p text:style-name="legendcenter"><draw:frame draw:style-name="media" draw:name="Third page" text:anchor-type="as-char" draw:z-index="50" svg:width="18.520833333333cm" style:rel-width="100%" svg:height="12.959021521522cm" style:rel-height="scale"><draw:image xlink:href="Pictures/aceb4e22d05e926659c89bb5eef4adb5.png" xlink:type="simple" xlink:show="embed" xlink:actuate="onLoad"/></draw:frame>Third page</text:p></draw:text-box></draw:frame></text:p>
      <text:p text:style-name="Text_20_body">Set an intuitive title and description.</text:p>
      <text:p text:style-name="Text_20_body"><draw:frame draw:style-name="media" draw:name="Percent title and description Legend" text:anchor-type="as-char" draw:z-index="0" svg:width="10.63625cm"><draw:text-box><text:p text:style-name="legendcenter"><draw:frame draw:style-name="media" draw:name="Percent title and description" text:anchor-type="as-char" draw:z-index="51" svg:width="10.63625cm" svg:height="8.016875cm"><draw:image xlink:href="Pictures/e9e1d4f53c6a2fec0c721e355dd27476.png" xlink:type="simple" xlink:show="embed" xlink:actuate="onLoad"/></draw:frame>Percent title and description</text:p></draw:text-box></draw:frame></text:p>
      <text:p text:style-name="Text_20_body">Now the user will be able to set this parameter through the wizard.</text:p>
      <text:p text:style-name="Text_20_body"><draw:frame draw:style-name="media" draw:name="Third page visualization Legend" text:anchor-type="as-char" draw:z-index="0" svg:width="18.89125cm" style:rel-width="100%"><draw:text-box><text:p text:style-name="legendcenter"><draw:frame draw:style-name="media" draw:name="Third page visualization" text:anchor-type="as-char" draw:z-index="52" svg:width="18.89125cm" style:rel-width="100%" svg:height="12.117916666667cm" style:rel-height="scale"><draw:image xlink:href="Pictures/3a34061a452a38be21fb21920209809f.png" xlink:type="simple" xlink:show="embed" xlink:actuate="onLoad"/></draw:frame>Third page visualization</text:p></draw:text-box></draw:frame></text:p>
      <text:p text:style-name="Text_20_body">Try to add more inputs.</text:p>
      <text:h text:style-name="Heading_20_5" text:outline-level="5"><text:bookmark-start text:name="__RefHeading___finishing_26"/><text:bookmark-start text:name="finishing"/>Finishing<text:bookmark-end text:name="__RefHeading___finishing_26"/><text:bookmark-end text:name="finishing"/></text:h>
      <text:p text:style-name="Text_20_body">Run the wizard and the model.</text:p>
      <text:p text:style-name="Text_20_body"><draw:frame draw:style-name="media" draw:name="Testing the wizard Legend" text:anchor-type="as-char" draw:z-index="0" svg:width="18.520833333333cm" style:rel-width="100%"><draw:text-box><text:p text:style-name="legendcenter"><draw:frame draw:style-name="media" draw:name="Testing the wizard" text:anchor-type="as-char" draw:z-index="53" svg:width="18.520833333333cm" style:rel-width="100%" svg:height="12.737376084263cm" style:rel-height="scale"><draw:image xlink:href="Pictures/1a1c22a1aa63d38444ef5cf97607539a.png" xlink:type="simple" xlink:show="embed" xlink:actuate="onLoad"/></draw:frame>Testing the wizard</text:p></draw:text-box></draw:frame> <draw:frame draw:style-name="media" draw:name="54" text:anchor-type="as-char" draw:z-index="54" svg:width="18.520833333333cm" style:rel-width="100%" svg:height="12.767455651815cm" style:rel-height="scale"><draw:image xlink:href="Pictures/2ab523b56253b2ac613a132b7baf18b2.png" xlink:type="simple" xlink:show="embed" xlink:actuate="onLoad"/></draw:frame></text:p>
      <text:p text:style-name="Text_20_body">You have finished the wizard construction for the Conway's Game of Life model! You learned some new features and
are ready to create your own wizard tutorials for your models.</text:p>
      <text:h text:style-name="Heading_20_2" text:outline-level="2"><text:bookmark-start text:name="__RefHeading___other_features_27"/><text:bookmark-start text:name="other_features"/>Other Features<text:bookmark-end text:name="__RefHeading___other_features_27"/><text:bookmark-end text:name="other_features"/></text:h>
      <text:h text:style-name="Heading_20_3" text:outline-level="3"><text:bookmark-start text:name="__RefHeading___youtube_videos_28"/><text:bookmark-start text:name="youtube_videos"/>Youtube videos<text:bookmark-end text:name="__RefHeading___youtube_videos_28"/><text:bookmark-end text:name="youtube_videos"/></text:h>
      <text:p text:style-name="Text_20_body">It is easy to embed Youtube videos in your wizard. Go to <text:a xlink:type="simple" xlink:href="http://www.youtube.com" text:style-name="Internet_20_link" text:visited-style-name="Visited_20_Internet_20_Link">Youtube's</text:a> page and choose a video.
I have choosed this one:</text:p>
      <text:p text:style-name="Text_20_body"><text:a xlink:type="simple" xlink:href="https://youtu.be/uUtQZ41LSLk" text:style-name="Internet_20_link" text:visited-style-name="Visited_20_Internet_20_Link">https://youtu.be/uUtQZ41LSLk</text:a></text:p>
      <text:p text:style-name="Text_20_body">Click on the <text:span text:style-name="Strong_20_Emphasis">Share</text:span> button.</text:p>
      <text:p text:style-name="Text_20_body"><draw:frame draw:style-name="media" draw:name="Youtube video share button Legend" text:anchor-type="as-char" draw:z-index="0" svg:width="22.595416666667cm" style:rel-width="100%"><draw:text-box><text:p text:style-name="legendcenter"><draw:frame draw:style-name="media" draw:name="Youtube video share button" text:anchor-type="as-char" draw:z-index="55" svg:width="22.595416666667cm" style:rel-width="100%" svg:height="7.9639583333333cm" style:rel-height="scale"><draw:image xlink:href="Pictures/0e7337c13f9949d37b35fe827ad8df80.png" xlink:type="simple" xlink:show="embed" xlink:actuate="onLoad"/></draw:frame>Youtube video share button</text:p></draw:text-box></draw:frame></text:p>
      <text:p text:style-name="Text_20_body">Click on the embed button: <draw:frame draw:style-name="media" draw:name="Embed Legend" text:anchor-type="as-char" draw:z-index="0" svg:width="1.74625cm"><draw:text-box><text:p text:style-name="legendcenter"><draw:frame draw:style-name="media" draw:name="Embed" text:anchor-type="as-char" draw:z-index="56" svg:width="1.74625cm" svg:height="1.031875cm"><draw:image xlink:href="Pictures/05b4d9f17a1610a45d46d2aa02152a8d.png" xlink:type="simple" xlink:show="embed" xlink:actuate="onLoad"/></draw:frame>Embed</text:p></draw:text-box></draw:frame></text:p>
      <text:p text:style-name="Text_20_body">Select and copy the code in the text box.</text:p>
      <text:p text:style-name="Text_20_body"><draw:frame draw:style-name="media" draw:name="Selected code Legend" text:anchor-type="as-char" draw:z-index="0" svg:width="22.70125cm" style:rel-width="100%"><draw:text-box><text:p text:style-name="legendcenter"><draw:frame draw:style-name="media" draw:name="Selected code" text:anchor-type="as-char" draw:z-index="57" svg:width="22.70125cm" style:rel-width="100%" svg:height="18.123958333333cm" style:rel-height="scale"><draw:image xlink:href="Pictures/1b1548758145eaf6616932a6806c4f8f.png" xlink:type="simple" xlink:show="embed" xlink:actuate="onLoad"/></draw:frame>Selected code</text:p></draw:text-box></draw:frame></text:p>
      <text:p text:style-name="Text_20_body">Edit the page you want to put the video and click the <text:span text:style-name="Strong_20_Emphasis"> HTML Source</text:span> button.</text:p>
      <text:p text:style-name="Text_20_body"><draw:frame draw:style-name="media" draw:name="58" text:anchor-type="as-char" draw:z-index="58" svg:width="18.520833333333cm" style:rel-width="100%" svg:height="17.019144144144cm" style:rel-height="scale"><draw:image xlink:href="Pictures/2b62ad7dda9d0e917a6c5bf956ddbedb.png" xlink:type="simple" xlink:show="embed" xlink:actuate="onLoad"/></draw:frame></text:p>
      <text:p text:style-name="Text_20_body">Paste the code you have copied in the body of the text.</text:p>
      <text:p text:style-name="Text_20_body"><draw:frame draw:style-name="media" draw:name="Code pasted Legend" text:anchor-type="as-char" draw:z-index="0" svg:width="20.081875cm" style:rel-width="100%"><draw:text-box><text:p text:style-name="legendcenter"><draw:frame draw:style-name="media" draw:name="Code pasted" text:anchor-type="as-char" draw:z-index="59" svg:width="20.081875cm" style:rel-width="100%" svg:height="14.366875cm" style:rel-height="scale"><draw:image xlink:href="Pictures/31d887db14b880f400fd4aa0305bdf9a.png" xlink:type="simple" xlink:show="embed" xlink:actuate="onLoad"/></draw:frame>Code pasted</text:p></draw:text-box></draw:frame></text:p>
      <text:p text:style-name="Text_20_body">Clicking ok and testing the wizard you can see the video there.</text:p>
      <text:p text:style-name="Text_20_body"><draw:frame draw:style-name="media" draw:name="Test video Legend" text:anchor-type="as-char" draw:z-index="0" svg:width="18.520833333333cm" style:rel-width="100%"><draw:text-box><text:p text:style-name="legendcenter"><draw:frame draw:style-name="media" draw:name="Test video" text:anchor-type="as-char" draw:z-index="60" svg:width="18.520833333333cm" style:rel-width="100%" svg:height="13.538272597356cm" style:rel-height="scale"><draw:image xlink:href="Pictures/0d55e0111a947df2656ab057931c964a.png" xlink:type="simple" xlink:show="embed" xlink:actuate="onLoad"/></draw:frame>Test video</text:p></draw:text-box></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61" text:anchor-type="as-char" draw:z-index="61" svg:width="1.27cm" svg:height="1.27cm"><draw:image xlink:href="Pictures/ca7fcefb347d294dab8a590d6aa0ed3d.png" xlink:type="simple" xlink:show="embed" xlink:actuate="onLoad"/></draw:frame></text:p>
          </table:table-cell>
          <table:table-cell office:value-type="string" table:style-name="PluginODTAutoStyle_TableCell_24">
            <text:p text:style-name="PluginODTAutoStyle_Paragraph_25">Internet connection is required to watch youtube videos in a wizard.</text:p>
          </table:table-cell>
        </table:table-row>
      </table:table>
      <text:p text:style-name="Text_20_body"><text:line-break/>
<text:line-break/>
Congratulations, you have successfully completed this lesson! Now let’s move to the <text:span text:style-name="Strong_20_Emphasis">next lesson:</text:span> <text:a xlink:type="simple" xlink:href="https://dinamicaego.com/dokuwiki/doku.php?id=lesson_20" text:style-name="Internet_20_link" text:visited-style-name="Visited_20_Internet_20_Link">LESSON 20: Dinamica EGO and R Coupl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9</dc:title>
  </office:meta>
</office:document-meta>
</file>