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f03a9f3fdd8d21eeccf7f6ed611aad2e.png"/>
  <manifest:file-entry manifest:media-type="image/png" manifest:full-path="Pictures/ed3f31b5289aac2b4cdc7b790ac221de.png"/>
  <manifest:file-entry manifest:media-type="image/png" manifest:full-path="Pictures/f9785369b780ce02665c3bebc2456252.png"/>
  <manifest:file-entry manifest:media-type="image/png" manifest:full-path="Pictures/5dc14296f93c87de948d7de9c347a660.png"/>
  <manifest:file-entry manifest:media-type="image/png" manifest:full-path="Pictures/c66719d57f6638f9435270c24be88d08.png"/>
  <manifest:file-entry manifest:media-type="image/png" manifest:full-path="Pictures/b185bd22e111945239c7b459c5c048c5.png"/>
  <manifest:file-entry manifest:media-type="image/png" manifest:full-path="Pictures/23556b79fee5453adc903a528cc29a04.png"/>
  <manifest:file-entry manifest:media-type="image/png" manifest:full-path="Pictures/940b03142c9e8c9ffc8c914ba5979070.png"/>
  <manifest:file-entry manifest:media-type="image/png" manifest:full-path="Pictures/9ef5f9a415ce00e02d7ceecdaadbccba.png"/>
  <manifest:file-entry manifest:media-type="image/png" manifest:full-path="Pictures/9cd40a10075726f7e5c6cb42106755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2"/><text:bookmark-start text:name="__RefHeading___lesson_2exploring_the_dinamica_ego_graphical_interface_1"/><text:bookmark-start text:name="lesson_2exploring_the_dinamica_ego_graphical_interface"/>LESSON 2: Exploring the Dinamica EGO Graphical Interface<text:bookmark-end text:name="__RefHeading___lesson_2exploring_the_dinamica_ego_graphical_interface_1"/><text:bookmark-end text:name="lesson_2exploring_the_dinamica_ego_graphical_interface"/></text:h>
      <text:p text:style-name="Text_20_body"><text:line-break/>
<text:line-break/>
When Dinamica EGO starts, you are presented with the graphical interface as shown in the figure. </text:p>
      <text:p text:style-name="Text_20_body"><draw:frame draw:style-name="mediacenter" draw:name="1" text:anchor-type="paragraph" draw:z-index="1" svg:width="34.395833333333cm" style:rel-width="100%" svg:height="8.9107526240458cm" style:rel-height="scale"><draw:image xlink:href="Pictures/f03a9f3fdd8d21eeccf7f6ed611aad2e.png" xlink:type="simple" xlink:show="embed" xlink:actuate="onLoad"/></draw:frame>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It is possible to open more than one instance of Dinamica EGO. This can be useful for example for comparing the structure of two models.</text:p>
          </table:table-cell>
        </table:table-row>
      </table:table>
      <text:p text:style-name="Text_20_body">These five components of the Dinamica EGO interface are described in more detail in the following sections:
<text:line-break/>
<text:line-break/></text:p>
      <text:h text:style-name="Heading_20_4" text:outline-level="4"><text:bookmark-start text:name="__RefHeading___menu_bar_2"/><text:bookmark-start text:name="menu_bar"/>1. Menu Bar<text:bookmark-end text:name="__RefHeading___menu_bar_2"/><text:bookmark-end text:name="menu_bar"/></text:h>
      <text:p text:style-name="Text_20_body"><text:span text:style-name="Strong_20_Emphasis">The Menu bar</text:span> is the graphical control element which contains drop-down menus. The menu bar provides access to various Dinamica EGO features using a standard hierarchical menu. The top-level menus and a summary of some of the menu options are listed below, together with the associated icons.<text:line-break/>
<text:line-break/>
The icons on the menu bar are shortcuts to create, open, save a model, save model to a new file, work with model wizards, check model script operator integrity, check model script connection integrity, run a model, open the map viewer and work with submodels: <text:line-break/>
<text:line-break/>
<draw:frame draw:style-name="mediacenter" draw:name="3" text:anchor-type="paragraph" draw:z-index="3" svg:width="23.8125cm" style:rel-width="100%" svg:height="6.8497858830478cm" style:rel-height="scale"><draw:image xlink:href="Pictures/f9785369b780ce02665c3bebc2456252.png" xlink:type="simple" xlink:show="embed" xlink:actuate="onLoad"/></draw:frame>
<text:line-break/>
A new option window is available to enter model information and to set Dinamica EGO environment parameters. Go to Main menu Tools – Options:
<text:line-break/><text:line-break/>
<draw:frame draw:style-name="mediacenter" draw:name="4" text:anchor-type="paragraph" draw:z-index="4" svg:width="10.583333333333cm" svg:height="8.582929456112cm"><draw:image xlink:href="Pictures/5dc14296f93c87de948d7de9c347a660.png" xlink:type="simple" xlink:show="embed" xlink:actuate="onLoad"/></draw:frame>
<text:line-break/>
The option window is divided into 4 tabs. The first tab is for filling in information on the model, setting message log, model backup, and appearance. The second is about settings of script writing , the “system” tab includes new versions update options and number of model scripts available options. And the last tab is for advanced options where raster map swapping can be disabled and you can define the number of processors to be used.
<text:line-break/>
<text:line-break/></text:p>
      <text:h text:style-name="Heading_20_4" text:outline-level="4"><text:bookmark-start text:name="__RefHeading___library_3"/><text:bookmark-start text:name="library"/>2. Library<text:bookmark-end text:name="__RefHeading___library_3"/><text:bookmark-end text:name="library"/></text:h>
      <text:p text:style-name="Text_20_body">In the <text:span text:style-name="Strong_20_Emphasis">library window</text:span> you will find the available functors and submodels organized in subsets according to their nature and application.<text:line-break/>
<text:line-break/>
<text:line-break/></text:p>
      <text:h text:style-name="Heading_20_4" text:outline-level="4"><text:bookmark-start text:name="__RefHeading___sketch_4"/><text:bookmark-start text:name="sketch"/>3. Sketch<text:bookmark-end text:name="__RefHeading___sketch_4"/><text:bookmark-end text:name="sketch"/></text:h>
      <text:p text:style-name="Text_20_body">The <text:span text:style-name="Strong_20_Emphasis">sketch</text:span> toolset permits delect seletions, grouping options, execute layout, organizing of the model layout, and exhibiting the model layout in different zooms<text:line-break/>
<text:line-break/>
The sketch toolset permits delect seletions, grouping options, execute layout, organizing of the model layout, and exhibiting the model layout in different zoom:<text:line-break/>
<text:line-break/>
<draw:frame draw:style-name="mediacenter" draw:name="5" text:anchor-type="paragraph" draw:z-index="5" svg:width="10.583333333333cm" svg:height="9.7988902847571cm"><draw:image xlink:href="Pictures/c66719d57f6638f9435270c24be88d08.png" xlink:type="simple" xlink:show="embed" xlink:actuate="onLoad"/></draw:frame>
<text:line-break/>
<text:line-break/></text:p>
      <text:h text:style-name="Heading_20_4" text:outline-level="4"><text:bookmark-start text:name="__RefHeading___model_overview_5"/><text:bookmark-start text:name="model_overview"/>4. Model Overview<text:bookmark-end text:name="__RefHeading___model_overview_5"/><text:bookmark-end text:name="model_overview"/></text:h>
      <text:p text:style-name="Text_20_body">The <text:span text:style-name="Strong_20_Emphasis">Model Overview</text:span> provides a synoptic view of the model and is especially useful for large models that do not fit entirely on the sketch when shown at the default size. The shaded area on the bird view corresponds to the sketch window. Move the shade to zoom at a particular part of the model. The tree view provides a hierarchical view of the model allowing one to select or locate a functor and subsequently to edit its properties through the functor property window. <text:line-break/>
<text:line-break/>
<draw:frame draw:style-name="mediacenter" draw:name="6" text:anchor-type="paragraph" draw:z-index="6" svg:width="5.2916666666667cm" svg:height="3.7493290391841cm"><draw:image xlink:href="Pictures/b185bd22e111945239c7b459c5c048c5.png" xlink:type="simple" xlink:show="embed" xlink:actuate="onLoad"/></draw:frame>
<text:line-break/>
<text:line-break/></text:p>
      <text:h text:style-name="Heading_20_4" text:outline-level="4"><text:bookmark-start text:name="__RefHeading___model_issues_message_log_documentation_explorer_6"/><text:bookmark-start text:name="model_issues_message_log_documentation_explorer"/>5. Model Issues / Message Log / Documentation / Explorer<text:bookmark-end text:name="__RefHeading___model_issues_message_log_documentation_explorer_6"/><text:bookmark-end text:name="model_issues_message_log_documentation_explorer"/></text:h>
      <text:p text:style-name="Text_20_body">The <text:span text:style-name="Strong_20_Emphasis">message log window</text:span> is a space reserved for reporting textual messages showing results, errors, warnings, information and debug information. By default, the log text will output all information, but the user can change this just by pressing the button for the desired information level.<text:line-break/></text:p>
      <text:p text:style-name="Text_20_body"><draw:frame draw:style-name="mediacenter" draw:name="7" text:anchor-type="paragraph" draw:z-index="7" svg:width="10.583333333333cm" svg:height="10.561734693878cm"><draw:image xlink:href="Pictures/23556b79fee5453adc903a528cc29a04.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S:</text:span> <text:line-break/>- You can change the interface layout by dragging interface panels to new locations. The modified interface layout is automatically saved and reused next time Dinamica EGO is open. It is possible to restore the interface component layout to its original configuration clicking on Window <text:line-break/> <text:line-break/>- You can resize or close windows. This may become useful as the model increases in number of functors. You just need to increase the sketch size at the expense of the other windows &gt;&gt; Reset Window Layout.</text:p>
          </table:table-cell>
        </table:table-row>
      </table:table>
      <text:p text:style-name="Text_20_body"><text:line-break/></text:p>
      <text:p text:style-name="Text_20_body"><text:line-break/></text:p>
      <text:h text:style-name="Heading_20_4" text:outline-level="4"><text:bookmark-start text:name="__RefHeading___models_on_dinamica_ego_7"/><text:bookmark-start text:name="models_on_dinamica_ego"/>Models on Dinamica EGO<text:bookmark-end text:name="__RefHeading___models_on_dinamica_ego_7"/><text:bookmark-end text:name="models_on_dinamica_ego"/></text:h>
      <text:p text:style-name="Text_20_body">Models are expressed in Dinamica EGO as a sequence of functors connected via compatible inputs and outputs. Hence data flow through these operators to produce a desirable outcome that represents the solution to a query on some environmental topic.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940b03142c9e8c9ffc8c914ba5979070.png" xlink:type="simple" xlink:show="embed" xlink:actuate="onLoad"/></draw:frame></text:p>
          </table:table-cell>
          <table:table-cell office:value-type="string" table:style-name="PluginODTAutoStyle_TableCell_14">
            <text:p text:style-name="PluginODTAutoStyle_Paragraph_15"><text:span text:style-name="Strong_20_Emphasis">How do I create a model on Dinamica EGO?</text:span> A model is designed simply by dragging functors from the library window and placing them on the sketch. </text:p>
          </table:table-cell>
        </table:table-row>
      </table:table>
      <text:p text:style-name="Text_20_body"><text:line-break/>
<text:line-break/></text:p>
      <text:h text:style-name="Heading_20_4" text:outline-level="4"><text:bookmark-start text:name="__RefHeading___functor_action_bar_8"/><text:bookmark-start text:name="functor_action_bar"/>Functor action bar<text:bookmark-end text:name="__RefHeading___functor_action_bar_8"/><text:bookmark-end text:name="functor_action_bar"/></text:h>
      <text:p text:style-name="Text_20_body"><text:line-break/>
In the functor action bar you will find tools that allows connecting, editing, inspecting, selecting, moving functors, editing the functor ports, writing comments to a functor and organizing of the model layout:</text:p>
      <text:p text:style-name="Text_20_body"><draw:frame draw:style-name="mediacenter" draw:name="10" text:anchor-type="paragraph" draw:z-index="10" svg:width="13.229166666667cm" svg:height="12.006302521008cm"><draw:image xlink:href="Pictures/9ef5f9a415ce00e02d7ceecdaadbccba.png" xlink:type="simple" xlink:show="embed" xlink:actuate="onLoad"/></draw:frame>
<draw:frame draw:style-name="medialeft" draw:name="11" text:anchor-type="paragraph" draw:z-index="11" svg:width="3.96875cm" svg:height="3.5761196524064cm"><draw:image xlink:href="Pictures/9cd40a10075726f7e5c6cb421067554f.png" xlink:type="simple" xlink:show="embed" xlink:actuate="onLoad"/></draw:frame> <text:line-break/><text:line-break/><text:line-break/><text:span text:style-name="Strong_20_Emphasis">RUN THE DINAMICA EGO AND EXPLORATE ITS GRAPHICAL INTERFACE. DRAG FUNCTORS TO SKETCH, COMMENT ON THEM. GET TO KNOW THE ITEMS IN THE LIBRAR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dc:title>
  </office:meta>
</office:document-meta>
</file>