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ac35d066475dd80724b4762a4fc7ed.png"/>
  <manifest:file-entry manifest:media-type="image/png" manifest:full-path="Pictures/ed3f31b5289aac2b4cdc7b790ac221de.png"/>
  <manifest:file-entry manifest:media-type="image/png" manifest:full-path="Pictures/b0286bac6dd075c0cd7bc436da3a29b1.png"/>
  <manifest:file-entry manifest:media-type="image/png" manifest:full-path="Pictures/940b03142c9e8c9ffc8c914ba5979070.png"/>
  <manifest:file-entry manifest:media-type="image/png" manifest:full-path="Pictures/0abb3d6acd072e3c57e06100342adbbf.png"/>
  <manifest:file-entry manifest:media-type="image/png" manifest:full-path="Pictures/1d8e1120e08454d4b82956ed839a8422.png"/>
  <manifest:file-entry manifest:media-type="image/png" manifest:full-path="Pictures/d7b58c36c8defaa083426627febd10b6.png"/>
  <manifest:file-entry manifest:media-type="image/png" manifest:full-path="Pictures/91e1cfe55eef7f3d439b3757a1eeb7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4"/><text:bookmark-start text:name="__RefHeading___lesson_4opening_and_saving_maps_on_dinamica_ego_1"/><text:bookmark-start text:name="lesson_4opening_and_saving_maps_on_dinamica_ego"/>LESSON 4: Opening and Saving maps on Dinamica EGO<text:bookmark-end text:name="__RefHeading___lesson_4opening_and_saving_maps_on_dinamica_ego_1"/><text:bookmark-end text:name="lesson_4opening_and_saving_maps_on_dinamica_ego"/></text:h>
      <text:p text:style-name="Text_20_body"><text:line-break/></text:p>
      <text:h text:style-name="Heading_20_5" text:outline-level="5"><text:bookmark-start text:name="__RefHeading___in_this_lesson_it_will_be_shown_how_to_load_a_map_and_save_it_to_a_different_file_format_using_dinamica_ego_2"/><text:bookmark-start text:name="in_this_lesson_it_will_be_shown_how_to_load_a_map_and_save_it_to_a_different_file_format_using_dinamica_ego"/>In this lesson it will be shown how to load a map and save it to a different file format using Dinamica EGO.<text:bookmark-end text:name="__RefHeading___in_this_lesson_it_will_be_shown_how_to_load_a_map_and_save_it_to_a_different_file_format_using_dinamica_ego_2"/><text:bookmark-end text:name="in_this_lesson_it_will_be_shown_how_to_load_a_map_and_save_it_to_a_different_file_format_using_dinamica_ego"/></text:h>
      <text:p text:style-name="Text_20_body"><text:line-break/>
<text:span text:style-name="Strong_20_Emphasis">Which Functors will you use in this lesson?</text:span> Load Map and Save Map
<text:line-break/>
<text:line-break/>
<text:span text:style-name="Strong_20_Emphasis">What will the model do?</text:span> It will load “air_temperature.tif” file and save this map to a different file with another extension. This new map will be saved to the new format in the selected folder. We will use initially the air_temperature raster layer <text:span text:style-name="Source_20_Text">Dinamica EGO\Guidebook Dinamica_4\Database\Climate_bh\air_temperature.tif</text:span>
<text:line-break/>
<text:line-break/>
<text:span text:style-name="Strong_20_Emphasis">Let's go!</text:span> There are two ways to load a raster file into Dinamica EGO. The first is through the functor “Load map”. To do so, click on the Input/Output tab from the Library window, drag a “Load Map” and place it on the sketch:
<text:line-break/>
<text:line-break/>
<draw:frame draw:style-name="mediacenter" draw:name="1" text:anchor-type="paragraph" draw:z-index="1" svg:width="5.2916666666667cm" svg:height="8.6455399061033cm"><draw:image xlink:href="Pictures/5eac35d066475dd80724b4762a4fc7ed.png" xlink:type="simple" xlink:show="embed" xlink:actuate="onLoad"/></draw:frame>
<text:line-break/>
<text:line-break/>
Double click the Load Map Functor, click on the file icon to browse to the folder <text:span text:style-name="Source_20_Text">Dinamica EGO\Guidebook Dinamica_4\Database\Climate_bh\</text:span> and select the air_temperature.tif file. Click OPEN and then OK and your map will be loaded.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If the file is not listed, check if the Files of Type combo box at the bottom of the dialog window is set to the right file format.
</text:p>
          </table:table-cell>
        </table:table-row>
      </table:table>
      <text:p text:style-name="Text_20_body"><text:line-break/>
<draw:frame draw:style-name="mediacenter" draw:name="3" text:anchor-type="paragraph" draw:z-index="3" svg:width="23.8125cm" style:rel-width="100%" svg:height="12.719829169728cm" style:rel-height="scale"><draw:image xlink:href="Pictures/b0286bac6dd075c0cd7bc436da3a29b1.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Dinamica EGO Map Viewer application can also be opened as a stand-alone application (check the “Dinamica EGO 4 Map Viewer” icon on your desktop or within Dinamica EGO folder). 
</text:p>
          </table:table-cell>
        </table:table-row>
      </table:table>
      <text:p text:style-name="Text_20_body"><text:line-break/>
To view the loaded map, double click on your Load Map functor and then click on the eye button. The map will be opened in Dinamica Map Viewer. Click on down arrow next to the map name on the map list inside of the map viewer, then click on the Histogram icon to adjust the visualisation of the map. Select “Limits to Actual” inside the “Limits” options and then choose one of the transformations options. The following image depicts a map with an “Equalize” transformation: 
<text:line-break/>
<text:line-break/>
<text:line-break/>
<draw:frame draw:style-name="mediacenter" draw:name="5" text:anchor-type="paragraph" draw:z-index="5" svg:width="18.520833333333cm" style:rel-width="100%" svg:height="12.99168699187cm" style:rel-height="scale"><draw:image xlink:href="Pictures/0abb3d6acd072e3c57e06100342adbbf.png" xlink:type="simple" xlink:show="embed" xlink:actuate="onLoad"/></draw:frame>
<text:line-break/>
<text:line-break/>
Another way to load your map into Dinamica EGO is to drag the raster from the source folder to the Sketch. Doing so, Dinamica EGO will ask which functor would you like to use, select “Load Map” and click “Close”. 
<text:line-break/>
<text:line-break/>
<draw:frame draw:style-name="mediacenter" draw:name="6" text:anchor-type="paragraph" draw:z-index="6" svg:width="23.8125cm" style:rel-width="100%" svg:height="11.268415178571cm" style:rel-height="scale"><draw:image xlink:href="Pictures/1d8e1120e08454d4b82956ed839a8422.png" xlink:type="simple" xlink:show="embed" xlink:actuate="onLoad"/></draw:frame>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o make the model more intelligible, you can name and add comments on the functors. For this, click on the balloon button in the functor action bar.
</text:p>
          </table:table-cell>
        </table:table-row>
      </table:table>
      <text:p text:style-name="Text_20_body"><text:line-break/>
<text:line-break/>
<text:span text:style-name="Strong_20_Emphasis">Now, we will learn how to save a map.</text:span> From the Input/Output tab on the Library window grab a Save Map functor and place it on the sketch. In this example we will save the “air_temperature” to another file format. To do so, click on the lightning button in the functor action bar and connect the arrow to the Save Map functor.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 connection is set automatically because there is only one option for compatible ports in the respective functors and containers.
</text:p>
          </table:table-cell>
        </table:table-row>
      </table:table>
      <text:p text:style-name="Text_20_body"><text:line-break/>
Open the Save Map functor and click on the file icon. Note that you have to choose the desired file path and map format. Let’s choose “.ers”. Now, select a path to save your map and name your new file. We suggest to browse to <text:span text:style-name="Source_20_Text">Dinamica EGO\Guidebook Dinamica_4\Models\Set_1\basics\1_load_save</text:span> and write the file name “temp_bh.ers”.
<text:line-break/>
<text:line-break/>
<draw:frame draw:style-name="mediacenter" draw:name="9" text:anchor-type="paragraph" draw:z-index="9" svg:width="21.166666666667cm" style:rel-width="100%" svg:height="12.250158127767cm" style:rel-height="scale"><draw:image xlink:href="Pictures/d7b58c36c8defaa083426627febd10b6.png" xlink:type="simple" xlink:show="embed" xlink:actuate="onLoad"/></draw:frame>
<text:line-break/>
<text:line-break/>
Save your model (disk button on the main toolbar) and then run it by clicking on the run button (blue arrow on the main toolbar). 
The final model will look like this: 
<text:line-break/>
<text:line-break/>
<draw:frame draw:style-name="mediacenter" draw:name="10" text:anchor-type="paragraph" draw:z-index="10" svg:width="10.583333333333cm" svg:height="4.7959915611814cm"><draw:image xlink:href="Pictures/91e1cfe55eef7f3d439b3757a1eeb79e.png" xlink:type="simple" xlink:show="embed" xlink:actuate="onLoad"/></draw:frame>
<text:line-break/>
<text:line-break/>
Congratulations, you have successfully completed this lesson!
<text:line-break/>
<text:line-break/>
☞<text:a xlink:type="simple" xlink:href="https://dinamicaego.com/dokuwiki/doku.php?id=lesson_5" text:style-name="Internet_20_link" text:visited-style-name="Visited_20_Internet_20_Link"> Next Lesson</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4</dc:title>
  </office:meta>
</office:document-meta>
</file>