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eb6b2d595effad4458ae41e50d7d0e8.png"/>
  <manifest:file-entry manifest:media-type="image/png" manifest:full-path="Pictures/ca7fcefb347d294dab8a590d6aa0ed3d.png"/>
  <manifest:file-entry manifest:media-type="image/png" manifest:full-path="Pictures/17bf922107958a72d4c89371f3f66bc9.png"/>
  <manifest:file-entry manifest:media-type="image/png" manifest:full-path="Pictures/f8d21c684994fce096929353f01ecfd5.png"/>
  <manifest:file-entry manifest:media-type="image/png" manifest:full-path="Pictures/61574c66e4b9b785bbd1cefadad1204c.png"/>
  <manifest:file-entry manifest:media-type="image/png" manifest:full-path="Pictures/4a575c7396d50c47287a5ad0c76fea9a.png"/>
  <manifest:file-entry manifest:media-type="image/png" manifest:full-path="Pictures/a526c7b514f261b9b26a512e7996dd6c.png"/>
  <manifest:file-entry manifest:media-type="image/png" manifest:full-path="Pictures/e00d7b6e0088a18b3308a0c31d52ea97.png"/>
  <manifest:file-entry manifest:media-type="image/png" manifest:full-path="Pictures/b00cfff9731ccef9f57d48fddb1cebc7.png"/>
  <manifest:file-entry manifest:media-type="image/png" manifest:full-path="Pictures/d0125fb475a14d0273d39cdeb50588cb.png"/>
  <manifest:file-entry manifest:media-type="image/png" manifest:full-path="Pictures/b47d4a2ea0bc7374624375a70c2d6ad4.png"/>
  <manifest:file-entry manifest:media-type="image/png" manifest:full-path="Pictures/88f019582476973e28caf1cfe8bdc1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p text:style-name="Text_20_body"><text:line-break/></text:p>
      <text:h text:style-name="Heading_20_2" text:outline-level="2"><text:bookmark text:name="lesson_7"/><text:bookmark-start text:name="__RefHeading___lesson_7creating_a_new_column_in_the_given_table_1"/><text:bookmark-start text:name="lesson_7creating_a_new_column_in_the_given_table"/>LESSON 7: Creating a new column in the given table<text:bookmark-end text:name="__RefHeading___lesson_7creating_a_new_column_in_the_given_table_1"/><text:bookmark-end text:name="lesson_7creating_a_new_column_in_the_given_table"/></text:h>
      <text:p text:style-name="Text_20_body"><text:line-break/><text:line-break/>
<text:span text:style-name="Strong_20_Emphasis">Now, Go ahead</text:span> to create a new column in the given table
<text:line-break/>
<text:line-break/>
We must open all the files that will be used. Click on the Input/output tab from the library window and grab three “Load Lookup Table” Functors and one “Load Table” and place it on the sketch. Open the Load Lookup Table functors and load the files 1999_production_value.csv, 1999_harvested_area.csv and 1999_production.csv from folder “Tables”. Next, Open the Load Table functor and load the file IBGE_crop_information_uptated.csv.
<draw:frame draw:style-name="mediacenter" draw:name="1" text:anchor-type="paragraph" draw:z-index="1" svg:width="5.2916666666667cm" svg:height="7.4744791666667cm"><draw:image xlink:href="Pictures/feb6b2d595effad4458ae41e50d7d0e8.png" xlink:type="simple" xlink:show="embed" xlink:actuate="onLoad"/></draw:frame>
<text:line-break/>
<text:line-break/>
Now, can create a new column merge with 1999_harvested_area.csv and 1999_production.csv files. Click on the Input/output tab from the library window and grab a Add Table Column and place it on the sketch. Connect the Load Lookup Table which contains the file 1999_harvested_area.csv to Add Table Column. On the Functor Editor window, write a name for the created column (it can be “production_valu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span text:style-name="Strong_20_Emphasis">IMPORTANT:</text:span> The position where the new column is inserted determines whether the new column is a key or data column.</text:p>
          </table:table-cell>
        </table:table-row>
      </table:table>
      <text:p text:style-name="Text_20_body"><text:line-break/>
<text:line-break/>
<draw:frame draw:style-name="mediacenter" draw:name="3" text:anchor-type="paragraph" draw:z-index="3" svg:width="13.229166666667cm" svg:height="9.793625146886cm"><draw:image xlink:href="Pictures/17bf922107958a72d4c89371f3f66bc9.png" xlink:type="simple" xlink:show="embed" xlink:actuate="onLoad"/></draw:frame>
<text:line-break/>
<text:line-break/>
Connect the Load Lookup Table which contains the file 1999_production.csv to Add Table Column. Finally, connect the Load Lookup Table which contains the file IBGE_crop_information_uptated.csv to Set Table by Key.
Now you need to save the result to a file. For this, open Save Map functor and browse to the Dinamica EGO\Guidebook Dinamica_4\Models\Set_2\basics\ to determine where the file will be saved and write the name file (Suggestion: “IBGE_crop_information_complete.csv”).<text:line-break/><text:line-break/>
Mark the eye button at the top of “Save Table” to viewer the results hereafter. <text:line-break/><text:line-break/>
Click on the layout tool Left to Right and your final model will look like the one below: <text:line-break/><text:line-break/>
<draw:frame draw:style-name="mediacenter" draw:name="4" text:anchor-type="paragraph" draw:z-index="4" svg:width="13.229166666667cm" svg:height="5.0707847097546cm"><draw:image xlink:href="Pictures/f8d21c684994fce096929353f01ecfd5.png" xlink:type="simple" xlink:show="embed" xlink:actuate="onLoad"/></draw:frame>
<text:line-break/>
<text:line-break/>
Save and run the model! <text:line-break/>
Now, click on eye button of “Save Table” to see the result. This functor output is table that looks like this:
<text:line-break/>
<text:line-break/>
<draw:frame draw:style-name="mediacenter" draw:name="5" text:anchor-type="paragraph" draw:z-index="5" svg:width="13.229166666667cm" svg:height="10.730150531287cm"><draw:image xlink:href="Pictures/61574c66e4b9b785bbd1cefadad1204c.png" xlink:type="simple" xlink:show="embed" xlink:actuate="onLoad"/></draw:frame>
<text:line-break/>
<text:line-break/>
Now, using the table generated previously, we would like to demonstrate how to retrieves a data column from the specified table.
<text:line-break/>
<text:line-break/>
First, grab a “Load Table” and place it on the sketch. Double click the Load Table Functor and open the IBGE_crop_information_complete.csv file.
<text:line-break/>
<text:line-break/>
 <draw:frame draw:style-name="mediacenter" draw:name="6" text:anchor-type="paragraph" draw:z-index="6" svg:width="13.229166666667cm" svg:height="5.5328931500241cm"><draw:image xlink:href="Pictures/4a575c7396d50c47287a5ad0c76fea9a.png" xlink:type="simple" xlink:show="embed" xlink:actuate="onLoad"/></draw:frame>
<text:line-break/>
<text:line-break/></text:p>
      <text:p text:style-name="Text_20_body">Now, we can retrieve data column table corresponding to harvested area. For this, grab a “Get Table Column functor” and place it on the sketch. Connect the Load Table to Get Table Column. In the tab “Column Index or Name”, insert the index of the column to be retrieved (“3” or “harvested area”).</text:p>
      <text:p text:style-name="Text_20_body"><text:line-break/>
<text:line-break/>
<draw:frame draw:style-name="mediacenter" draw:name="7" text:anchor-type="paragraph" draw:z-index="7" svg:width="13.229166666667cm" svg:height="4.606720122184cm"><draw:image xlink:href="Pictures/a526c7b514f261b9b26a512e7996dd6c.png" xlink:type="simple" xlink:show="embed" xlink:actuate="onLoad"/></draw:frame>
<text:line-break/>
<text:line-break/>
Now, we can retrieve the harvested area per crop corresponding to 2004 year.  For this, grab a “Get Table from key” and place it on the sketch. Connect the Get Table Column to Get Table from Key. In the tab “Keys”, insert the year you want to retrieve the harvested area per crop (In this example, “2004”).
<text:line-break/>
<text:line-break/>
<draw:frame draw:style-name="mediacenter" draw:name="8" text:anchor-type="paragraph" draw:z-index="8" svg:width="13.229166666667cm" svg:height="5.5056295200526cm"><draw:image xlink:href="Pictures/e00d7b6e0088a18b3308a0c31d52ea97.png" xlink:type="simple" xlink:show="embed" xlink:actuate="onLoad"/></draw:frame>
<text:line-break/>
<text:line-break/></text:p>
      <text:p text:style-name="Text_20_body">Now, grab a “Save Table” and place it on the sketch. Connect the functor Get Table from Key and Save Table. The final model will look like this: 
<text:line-break/>
<text:line-break/>
<draw:frame draw:style-name="mediacenter" draw:name="9" text:anchor-type="paragraph" draw:z-index="9" svg:width="13.229166666667cm" svg:height="2.2462158604804cm"><draw:image xlink:href="Pictures/b00cfff9731ccef9f57d48fddb1cebc7.png" xlink:type="simple" xlink:show="embed" xlink:actuate="onLoad"/></draw:frame>
<text:line-break/>
<text:line-break/></text:p>
      <text:p text:style-name="Text_20_body">Now you need to save the result to a file. Open Save Map, browse to the Documents\GuideBook Dinamica\Guidebook Dinamica_4\Models\Set_2\basics\ Get_Table_from_Key and write the name file (it can be IBGE_crop_information_update.csv).
<text:line-break/>
<text:line-break/>
<draw:frame draw:style-name="mediacenter" draw:name="10" text:anchor-type="paragraph" draw:z-index="10" svg:width="13.229166666667cm" svg:height="5.7283851375491cm"><draw:image xlink:href="Pictures/d0125fb475a14d0273d39cdeb50588cb.png" xlink:type="simple" xlink:show="embed" xlink:actuate="onLoad"/></draw:frame>
<text:line-break/>
<text:line-break/></text:p>
      <text:p text:style-name="Text_20_body">Mark the eye button at the top of “Save Table” to viewer the results hereafter. 
Click on the layout tool Left to Right and your final model will look like the one below: 
 <text:line-break/>
<text:line-break/>
<draw:frame draw:style-name="mediacenter" draw:name="11" text:anchor-type="paragraph" draw:z-index="11" svg:width="13.229166666667cm" svg:height="2.0963541666667cm"><draw:image xlink:href="Pictures/b47d4a2ea0bc7374624375a70c2d6ad4.png" xlink:type="simple" xlink:show="embed" xlink:actuate="onLoad"/></draw:frame>
<text:line-break/>
<text:line-break/></text:p>
      <text:p text:style-name="Text_20_body">Save and run the model!
Now, click on eye button of “Save Table” to see the result. This functor output is table that looks like this:
<text:line-break/>
<text:line-break/>
<draw:frame draw:style-name="mediacenter" draw:name="12" text:anchor-type="paragraph" draw:z-index="12" svg:width="7.9375cm" svg:height="6.5391839378238cm"><draw:image xlink:href="Pictures/88f019582476973e28caf1cfe8bdc1af.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7</dc:title>
  </office:meta>
</office:document-meta>
</file>