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e1a4fa0e7bc4d1b2a425e99e4585b0e.png"/>
  <manifest:file-entry manifest:media-type="image/png" manifest:full-path="Pictures/f0cec15ccb0f2d655cd494e9f88d15d6.png"/>
  <manifest:file-entry manifest:media-type="image/png" manifest:full-path="Pictures/627a531cff6a587caaf9e8c290fa6743.png"/>
  <manifest:file-entry manifest:media-type="image/png" manifest:full-path="Pictures/940b03142c9e8c9ffc8c914ba5979070.png"/>
  <manifest:file-entry manifest:media-type="image/png" manifest:full-path="Pictures/e6b0d86243c60ab6b979acaa23fe70ef.png"/>
  <manifest:file-entry manifest:media-type="image/png" manifest:full-path="Pictures/7b63ab74eafa2ac0801ff1c54f21e404.png"/>
  <manifest:file-entry manifest:media-type="image/png" manifest:full-path="Pictures/60fd055de972323dc869c9db777072ea.png"/>
  <manifest:file-entry manifest:media-type="image/png" manifest:full-path="Pictures/fdf42fee462639426acdb7ef2df586fc.png"/>
  <manifest:file-entry manifest:media-type="image/png" manifest:full-path="Pictures/ca7fcefb347d294dab8a590d6aa0ed3d.png"/>
  <manifest:file-entry manifest:media-type="image/png" manifest:full-path="Pictures/4d54d1b53e155d834aa89b4732357a52.png"/>
  <manifest:file-entry manifest:media-type="image/png" manifest:full-path="Pictures/7d632bb37d5c357a1b41bc3dd6601e17.png"/>
  <manifest:file-entry manifest:media-type="image/png" manifest:full-path="Pictures/e5f8c4fa5f49446bcf7b150bec944f00.png"/>
  <manifest:file-entry manifest:media-type="image/png" manifest:full-path="Pictures/0357e35033e0f5fd5cc2c4fb112c891f.png"/>
  <manifest:file-entry manifest:media-type="image/png" manifest:full-path="Pictures/1f0d6c4df35ad21b331de03db45a28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9"/><text:bookmark-start text:name="__RefHeading___lesson_9working_with_maps_and_tables_1"/><text:bookmark-start text:name="lesson_9working_with_maps_and_tables"/>LESSON 9: Working with maps and tables<text:bookmark-end text:name="__RefHeading___lesson_9working_with_maps_and_tables_1"/><text:bookmark-end text:name="lesson_9working_with_maps_and_tables"/></text:h>
      <text:p text:style-name="Text_20_body"><text:line-break/>
The aim of this lesson is introducing the calculation of area of each source feature on Dinamica EGO to the user. For this, we will calculate the area of each category of Legal Amazon Protected Areas map in the year 2000 and calculate biomass and Carbon Dioxide content in Biomass within high priority conservation areas.
<text:line-break/>
In this lesson we will use the following files:
<text:line-break/>
<text:line-break/></text:p>
      <text:list text:style-name="List_20_1" text:continue-numbering="false">
        <text:list-item>
          <text:p text:style-name="LastListParagraph_List_20_1_Content_First"> The protected areas map in the year 2000 (<text:span text:style-name="Source_20_Text">Guidebook_Dinamica_5/Database/Protected_areas/protected_areas_2000.tif</text:span>)</text:p>
        </text:list-item>
      </text:list>
      <text:p text:style-name="Text_20_body"><text:line-break/></text:p>
      <text:list text:style-name="List_20_1" text:continue-numbering="false">
        <text:list-item>
          <text:p text:style-name="LastListParagraph_List_20_1_Content_First"> The Legal Amazon conservation priority map (<text:span text:style-name="Source_20_Text">Guidebook_Dinamica_5/Database/Priority_areas/priority_areas.tif</text:span>) </text:p>
        </text:list-item>
      </text:list>
      <text:p text:style-name="Text_20_body"><text:line-break/></text:p>
      <text:list text:style-name="List_20_1" text:continue-numbering="false">
        <text:list-item>
          <text:p text:style-name="LastListParagraph_List_20_1_Content_First"> The Legal Amazon biomass map (<text:span text:style-name="Source_20_Text">Guidebook_Dinamica_5/Database/biomass/biomass.tif</text:span>)</text:p>
        </text:list-item>
      </text:list>
      <text:p text:style-name="Text_20_body"><text:line-break/>
<text:line-break/>
<text:span text:style-name="Strong_20_Emphasis">Let's go!</text:span>
<text:line-break/>
<text:line-break/></text:p>
      <text:list text:style-name="List_20_1" text:continue-numbering="false">
        <text:list-item>
          <text:p text:style-name="LastListParagraph_List_20_1_Content_First"> From the library window grab and place on the sketch the <text:span text:style-name="Strong_20_Emphasis">Load Categorical Map</text:span>, which is located in the Input/Output tab. Double click it and open the <text:span text:style-name="Source_20_Text">protected_areas_2000.tif</text:span> file. </text:p>
        </text:list-item>
      </text:list>
      <text:p text:style-name="Text_20_body"><text:line-break/>
<text:line-break/>
<draw:frame draw:style-name="mediacenter" draw:name="1" text:anchor-type="paragraph" draw:z-index="1" svg:width="21.166666666667cm" style:rel-width="100%" svg:height="6.6184857423795cm" style:rel-height="scale"><draw:image xlink:href="Pictures/5e1a4fa0e7bc4d1b2a425e99e4585b0e.png" xlink:type="simple" xlink:show="embed" xlink:actuate="onLoad"/></draw:frame>
<text:line-break/>
<text:line-break/></text:p>
      <text:list text:style-name="List_20_1" text:continue-numbering="false">
        <text:list-item>
          <text:p text:style-name="LastListParagraph_List_20_1_Content_First"> Click on the Map Algebra tab from the library window, select <text:span text:style-name="Strong_20_Emphasis">Calc Areas</text:span>, place it on the sketch and connect <text:span text:style-name="Strong_20_Emphasis">Load Categorical Map</text:span> to it. The expression is calculated as a real value and converted to the same data cell type as of the output map.</text:p>
        </text:list-item>
      </text:list>
      <text:p text:style-name="Text_20_body"><text:line-break/>
<text:line-break/></text:p>
      <text:list text:style-name="List_20_1" text:continue-numbering="false">
        <text:list-item>
          <text:p text:style-name="LastListParagraph_List_20_1_Content_First"> To save the result to a file, grab and place on the sketch <text:span text:style-name="Strong_20_Emphasis">Save Table</text:span> and connect the functor <text:span text:style-name="Strong_20_Emphasis">Calc Areas</text:span> to it. Open <text:span text:style-name="Strong_20_Emphasis">Save Table</text:span>, select a folder and write a suitable file name (e.g. areas_of_legal_amazon_protected_areas.csv).</text:p>
        </text:list-item>
      </text:list>
      <text:p text:style-name="Text_20_body"><text:line-break/>
<text:line-break/>
<draw:frame draw:style-name="mediacenter" draw:name="2" text:anchor-type="paragraph" draw:z-index="2" svg:width="18.520833333333cm" style:rel-width="100%" svg:height="9.8397674611056cm" style:rel-height="scale"><draw:image xlink:href="Pictures/f0cec15ccb0f2d655cd494e9f88d15d6.png" xlink:type="simple" xlink:show="embed" xlink:actuate="onLoad"/></draw:frame>
<text:line-break/>
<text:line-break/></text:p>
      <text:list text:style-name="List_20_1" text:continue-numbering="false">
        <text:list-item>
          <text:p text:style-name="LastListParagraph_List_20_1_Content_First"> Save and run your model. Click on the eye button of <text:span text:style-name="Strong_20_Emphasis">Save Table</text:span> to see the result.</text:p>
        </text:list-item>
      </text:list>
      <text:p text:style-name="Text_20_body"><text:line-break/>
<text:line-break/>
<draw:frame draw:style-name="mediacenter" draw:name="3" text:anchor-type="paragraph" draw:z-index="3" svg:width="13.229166666667cm" svg:height="11.076097595078cm"><draw:image xlink:href="Pictures/627a531cff6a587caaf9e8c290fa6743.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ext:span text:style-name="Strong_20_Emphasis">What is your model doing?</text:span>
<text:line-break/>
It is loading “protected_areas_2000.tif” file and then calculating the area of each category of the Legal Amazon protected areas.
</text:p>
          </table:table-cell>
        </table:table-row>
      </table:table>
      <text:p text:style-name="Text_20_body"><text:line-break/>
<text:line-break/></text:p>
      <text:h text:style-name="Heading_20_4" text:outline-level="4"><text:bookmark-start text:name="__RefHeading___for_the_second_part_of_this_lesson_we_calculate_the_biomass_and_carbon_dioxide_content_within_it_in_high_priority_conservation_areas_2"/><text:bookmark-start text:name="for_the_second_part_of_this_lesson_we_calculate_the_biomass_and_carbon_dioxide_content_within_it_in_high_priority_conservation_areas"/>For the second part of this lesson we calculate the biomass and Carbon Dioxide content within it in high priority conservation areas.<text:bookmark-end text:name="__RefHeading___for_the_second_part_of_this_lesson_we_calculate_the_biomass_and_carbon_dioxide_content_within_it_in_high_priority_conservation_areas_2"/><text:bookmark-end text:name="for_the_second_part_of_this_lesson_we_calculate_the_biomass_and_carbon_dioxide_content_within_it_in_high_priority_conservation_areas"/></text:h>
      <text:p text:style-name="Text_20_body"><text:line-break/>
<text:line-break/></text:p>
      <text:list text:style-name="List_20_1" text:continue-numbering="false">
        <text:list-item>
          <text:p text:style-name="LastListParagraph_List_20_1_Content_First"> Initially, we must open all the files that will be used. On the Input/Output tab from the library window, grab two <text:span text:style-name="Strong_20_Emphasis">Load Categorical Map</text:span> and place them on the sketch. Double click each <text:span text:style-name="Strong_20_Emphasis">Load Categorical Map</text:span> and load the Legal Amazon Conservation Priority (<text:span text:style-name="Source_20_Text">Guidebook_Dinamica_5/Database/Priority_areas/priority_areas.tif</text:span>) and Protected Areas maps (<text:span text:style-name="Source_20_Text">Guidebook_Dinamica_5/Database/Protected_areas/protected_areas_2000.tif</text:span>). Place a <text:span text:style-name="Strong_20_Emphasis">Load Map</text:span> and open the Legal Amazon Biomass map (<text:span text:style-name="Source_20_Text">Guidebook_Dinamica_5/Database/biomass/biomass.tif</text:span>).</text:p>
        </text:list-item>
      </text:list>
      <text:p text:style-name="Text_20_body"><text:line-break/>
<text:line-break/>
<draw:frame draw:style-name="mediacenter" draw:name="5" text:anchor-type="paragraph" draw:z-index="5" svg:width="5.2916666666667cm" svg:height="9.3605577689243cm"><draw:image xlink:href="Pictures/e6b0d86243c60ab6b979acaa23fe70ef.png" xlink:type="simple" xlink:show="embed" xlink:actuate="onLoad"/></draw:frame>
<text:line-break/>
<text:line-break/></text:p>
      <text:list text:style-name="List_20_1" text:continue-numbering="false">
        <text:list-item>
          <text:p text:style-name="LastListParagraph_List_20_1_Content_First"> Place a <text:span text:style-name="Strong_20_Emphasis">Calculate Map</text:span> on the sketch. Click on the hook tool to create three <text:span text:style-name="Strong_20_Emphasis">Number Map</text:span> hook functors within <text:span text:style-name="Strong_20_Emphasis">Calculate Map</text:span>. Assign a number to each <text:span text:style-name="Strong_20_Emphasis">Number Map</text:span> (e.g. “1”, “2” and “3”, respectively). This is a number identifier for each map and will be represented within the equation box as i1, i2 and i3. Connect <text:span text:style-name="Strong_20_Emphasis">Load Map</text:span> and <text:span text:style-name="Strong_20_Emphasis">Load Categorical Map</text:span>  to each <text:span text:style-name="Strong_20_Emphasis">Number Map</text:span>.</text:p>
        </text:list-item>
      </text:list>
      <text:p text:style-name="Text_20_body"><text:line-break/>
<text:line-break/>
<draw:frame draw:style-name="mediacenter" draw:name="6" text:anchor-type="paragraph" draw:z-index="6" svg:width="10.583333333333cm" svg:height="10.39684287812cm"><draw:image xlink:href="Pictures/7b63ab74eafa2ac0801ff1c54f21e404.png" xlink:type="simple" xlink:show="embed" xlink:actuate="onLoad"/></draw:frame>
<text:line-break/>
<text:line-break/></text:p>
      <text:list text:style-name="List_20_1" text:continue-numbering="false">
        <text:list-item>
          <text:p text:style-name="LastListParagraph_List_20_1_Content_First"> Write the following equation in Calculate Map to calculate the biomass of each high priority conservation areas category.</text:p>
        </text:list-item>
      </text:list>
      <text:p text:style-name="Text_20_body"><text:line-break/>
<text:line-break/>
<draw:frame draw:style-name="mediacenter" draw:name="7" text:anchor-type="paragraph" draw:z-index="7" svg:width="5.2916666666667cm" svg:height="9.3794091710758cm"><draw:image xlink:href="Pictures/60fd055de972323dc869c9db777072ea.png" xlink:type="simple" xlink:show="embed" xlink:actuate="onLoad"/></draw:frame>
<text:line-break/>
<text:line-break/></text:p>
      <text:list text:style-name="List_20_1" text:continue-numbering="false">
        <text:list-item>
          <text:p text:style-name="LastListParagraph_List_20_1_Content_First"> Now, you need save the result of biomass to a file. Place a <text:span text:style-name="Strong_20_Emphasis">Save Map</text:span> on the sketch and connect <text:span text:style-name="Strong_20_Emphasis">Calculate Map</text:span> to it. Open <text:span text:style-name="Strong_20_Emphasis">Save Map</text:span>, browse to a suitable folder and write the file name (e.g. biomass_high_priority_conservation_protected_areas_map.tif).</text:p>
        </text:list-item>
      </text:list>
      <text:p text:style-name="Text_20_body"><text:line-break/>
<text:line-break/>
<draw:frame draw:style-name="mediacenter" draw:name="8" text:anchor-type="paragraph" draw:z-index="8" svg:width="15.875cm" svg:height="11.53311965812cm"><draw:image xlink:href="Pictures/fdf42fee462639426acdb7ef2df586fc.png" xlink:type="simple" xlink:show="embed" xlink:actuate="onLoad"/></draw:frame>
<text:line-break/>
<text:line-break/></text:p>
      <text:list text:style-name="List_20_1" text:continue-numbering="false">
        <text:list-item>
          <text:p text:style-name="LastListParagraph_List_20_1_Content_First"> Now, we will extract the attributes and calculate basic statistics from Biomass in high priority conservation protected areas. Grab and place on the sketch an <text:span text:style-name="Strong_20_Emphasis">Extract Map Attributes</text:span> (this functor produces as output a table with map attributes) and connect <text:span text:style-name="Strong_20_Emphasis">Calculate Map</text:span> to it.</text:p>
        </text:list-item>
      </text:list>
      <text:p text:style-name="Text_20_body"><text:line-break/>
<text:line-break/></text:p>
      <text:list text:style-name="List_20_1" text:continue-numbering="false">
        <text:list-item>
          <text:p text:style-name="LastListParagraph_List_20_1_Content_First"> Grab and place on the sketch a <text:span text:style-name="Strong_20_Emphasis">Calculate Value</text:span>. Click in the hook tool to create three hook functors inside <text:span text:style-name="Strong_20_Emphasis">Calculate Value</text:span>: one <text:span text:style-name="Strong_20_Emphasis">Number Table</text:span> and two <text:span text:style-name="Strong_20_Emphasis">Number Value</text:span>. Assign a number to each <text:span text:style-name="Strong_20_Emphasis">Number Value</text:span> and <text:span text:style-name="Strong_20_Emphasis">Number Table</text:span>. </text:p>
        </text:list-item>
      </text:list>
      <text:p text:style-name="Text_20_body"><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ca7fcefb347d294dab8a590d6aa0ed3d.png" xlink:type="simple" xlink:show="embed" xlink:actuate="onLoad"/></draw:frame></text:p>
          </table:table-cell>
          <table:table-cell office:value-type="string" table:style-name="PluginODTAutoStyle_TableCell_9">
            <text:p text:style-name="PluginODTAutoStyle_Paragraph_10">In some cases, is very useful to add a constant value to the operations in Dinamica. In the next step, we will demonstrate how to do this. 
</text:p>
          </table:table-cell>
        </table:table-row>
      </table:table>
      <text:p text:style-name="Text_20_body"><text:line-break/></text:p>
      <text:list text:style-name="List_20_1" text:continue-numbering="false">
        <text:list-item>
          <text:p text:style-name="LastListParagraph_List_20_1_Content_First"> Grab and place on the sketch two <text:span text:style-name="Strong_20_Emphasis">Real Value</text:span> located on the <text:span text:style-name="Source_20_Text">Map Algebra (Suppl.)</text:span> tab to insert two double precision real constants:</text:p>
        </text:list-item>
      </text:list>
      <text:p text:style-name="Text_20_body"><text:line-break/></text:p>
      <text:list text:style-name="Numbering_20_1" text:continue-numbering="false">
        <text:list-item>
          <text:p text:style-name="Numbering_20_1_Content_First"> A CO2 conversion factor (3.666) </text:p>
        </text:list-item>
        <text:list-item>
          <text:p text:style-name="Numbering_20_1_Content_Last"> Carbon Content in Biomass (0.47). </text:p>
        </text:list-item>
      </text:list>
      <text:p text:style-name="Text_20_body"><text:line-break/></text:p>
      <text:list text:style-name="List_20_1" text:continue-numbering="false">
        <text:list-item>
          <text:p text:style-name="LastListParagraph_List_20_1_Content_First"> Connect <text:span text:style-name="Strong_20_Emphasis">Extract Map Attributes</text:span> to <text:span text:style-name="Strong_20_Emphasis">Number Table</text:span> and the two <text:span text:style-name="Strong_20_Emphasis">Real Value</text:span> functors to the <text:span text:style-name="Strong_20_Emphasis">Number Value</text:span> functors inside the <text:span text:style-name="Strong_20_Emphasis">Calculate Value</text:span>. At this step you should have something like this:</text:p>
        </text:list-item>
      </text:list>
      <text:p text:style-name="Text_20_body"><text:line-break/>
<text:line-break/>
<draw:frame draw:style-name="mediacenter" draw:name="10" text:anchor-type="paragraph" draw:z-index="10" svg:width="21.166666666667cm" style:rel-width="100%" svg:height="16.176717836257cm" style:rel-height="scale"><draw:image xlink:href="Pictures/4d54d1b53e155d834aa89b4732357a52.png" xlink:type="simple" xlink:show="embed" xlink:actuate="onLoad"/></draw:frame>
<text:line-break/>
<text:line-break/></text:p>
      <text:list text:style-name="List_20_1" text:continue-numbering="false">
        <text:list-item>
          <text:p text:style-name="LastListParagraph_List_20_1_Content_First"> Write the following equation in <text:span text:style-name="Strong_20_Emphasis">Calculate Value</text:span> to estimate CO2 content of high priority conservation areas using the map statistics calculated by <text:span text:style-name="Strong_20_Emphasis">Extract Map Attributes</text:span> (“cellSum” and “cellArea”) and the two constant values added (v1 and v2): <text:span text:style-name="Source_20_Text">t1[“cellSum”] * t1[“cellArea”] * v1 * v2</text:span></text:p>
        </text:list-item>
      </text:list>
      <text:p text:style-name="Text_20_body"><text:line-break/>
<text:line-break/>
<draw:frame draw:style-name="mediacenter" draw:name="11" text:anchor-type="paragraph" draw:z-index="11" svg:width="10.583333333333cm" svg:height="13.58709106985cm"><draw:image xlink:href="Pictures/7d632bb37d5c357a1b41bc3dd6601e17.png" xlink:type="simple" xlink:show="embed" xlink:actuate="onLoad"/></draw:frame>
<text:line-break/>
<text:line-break/></text:p>
      <text:list text:style-name="List_20_1" text:continue-numbering="false">
        <text:list-item>
          <text:p text:style-name="LastListParagraph_List_20_1_Content_First"> Grab a <text:span text:style-name="Strong_20_Emphasis">Set Lookup Table Value</text:span> functor and place it on the sketch to insert the calculated values into a lookup table. It is important to pay attention to add the correct key to the line where the value will be inserted:</text:p>
        </text:list-item>
      </text:list>
      <text:p text:style-name="Text_20_body"><text:line-break/>
<text:line-break/>
<draw:frame draw:style-name="mediacenter" draw:name="12" text:anchor-type="paragraph" draw:z-index="12" svg:width="10.583333333333cm" svg:height="12.659968479117cm"><draw:image xlink:href="Pictures/e5f8c4fa5f49446bcf7b150bec944f00.png" xlink:type="simple" xlink:show="embed" xlink:actuate="onLoad"/></draw:frame>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3" text:anchor-type="as-char" draw:z-index="13" svg:width="1.27cm" svg:height="1.27cm"><draw:image xlink:href="Pictures/ca7fcefb347d294dab8a590d6aa0ed3d.png" xlink:type="simple" xlink:show="embed" xlink:actuate="onLoad"/></draw:frame></text:p>
          </table:table-cell>
          <table:table-cell office:value-type="string" table:style-name="PluginODTAutoStyle_TableCell_14">
            <text:p text:style-name="PluginODTAutoStyle_Paragraph_15">If the table is already filled in, it replaces the old values with new values.
</text:p>
          </table:table-cell>
        </table:table-row>
      </table:table>
      <text:list text:style-name="List_20_1" text:continue-numbering="false">
        <text:list-item>
          <text:p text:style-name="LastListParagraph_List_20_1_Content_First"> Now you need to save the result to a file. Grab and place on the sketch a <text:span text:style-name="Strong_20_Emphasis">Save Lookup Table</text:span> and connect <text:span text:style-name="Strong_20_Emphasis">Set Lookup Table</text:span> to it. Open <text:span text:style-name="Strong_20_Emphasis">Save Lookup Table</text:span>, select a folder and write a suitable file name (e.g. high priority_cons_prot_areas_CO2.csv).</text:p>
        </text:list-item>
      </text:list>
      <text:p text:style-name="Text_20_body"><text:line-break/>
<text:line-break/></text:p>
      <text:list text:style-name="List_20_1" text:continue-numbering="false">
        <text:list-item>
          <text:p text:style-name="LastListParagraph_List_20_1_Content_First"> The final model will look like this: </text:p>
        </text:list-item>
      </text:list>
      <text:p text:style-name="Text_20_body"><text:line-break/>
<text:line-break/>
<draw:frame draw:style-name="mediacenter" draw:name="14" text:anchor-type="paragraph" draw:z-index="14" svg:width="21.166666666667cm" style:rel-width="100%" svg:height="11.486687548943cm" style:rel-height="scale"><draw:image xlink:href="Pictures/0357e35033e0f5fd5cc2c4fb112c891f.png" xlink:type="simple" xlink:show="embed" xlink:actuate="onLoad"/></draw:frame>
<text:line-break/>
<text:line-break/></text:p>
      <text:list text:style-name="List_20_1" text:continue-numbering="false">
        <text:list-item>
          <text:p text:style-name="LastListParagraph_List_20_1_Content_First"> Save and run your model, click on eye button of “Save Lookup Table” to see the result. This functor output is a table that looks like this:</text:p>
        </text:list-item>
      </text:list>
      <text:p text:style-name="Text_20_body"><text:line-break/>
<text:line-break/>
<draw:frame draw:style-name="mediacenter" draw:name="15" text:anchor-type="paragraph" draw:z-index="15" svg:width="15.875cm" svg:height="4.5014681208054cm"><draw:image xlink:href="Pictures/1f0d6c4df35ad21b331de03db45a2894.png" xlink:type="simple" xlink:show="embed" xlink:actuate="onLoad"/></draw:frame>
<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line-break/>
☞<text:a xlink:type="simple" xlink:href="https://dinamicaego.com/dokuwiki/doku.php?id=lesson_10" text:style-name="Internet_20_link" text:visited-style-name="Visited_20_Internet_20_Link"> Next Lesson</text:a>
<text:line-break/>
☞<text:a xlink:type="simple" xlink:href="https://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9</dc:title>
  </office:meta>
</office:document-meta>
</file>