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31ff03287f5db979f38574dfa2d55d86.jpg"/>
  <manifest:file-entry manifest:media-type="image/png" manifest:full-path="Pictures/0dd1b13bb0d21622480bf61fcdce012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p_viewer_interface"/><text:bookmark-start text:name="__RefHeading___map_viewer_interface_1"/><text:bookmark-start text:name="map_viewer_interface"/>Map Viewer Interface<text:bookmark-end text:name="__RefHeading___map_viewer_interface_1"/><text:bookmark-end text:name="map_viewer_interface"/></text:h>
      <text:h text:style-name="Heading_20_2" text:outline-level="2"><text:bookmark-start text:name="__RefHeading___main_window_2"/><text:bookmark-start text:name="main_window"/>Main Window<text:bookmark-end text:name="__RefHeading___main_window_2"/><text:bookmark-end text:name="main_window"/></text:h>
      <text:p text:style-name="Text_20_body">The main window is where the most important information regarding the viewer state is located. On the left you have the toolbar related to the <text:span text:style-name="Strong_20_Emphasis">viewer</text:span> state as a whole, on the right you have a list of loaded maps and tools to manage them.</text:p>
      <text:p text:style-name="Text_20_body"><draw:frame draw:style-name="medialeft" draw:name="0" text:anchor-type="paragraph" draw:z-index="0" svg:width="18.944166666667cm" style:rel-width="100%" svg:height="13.229166666667cm" style:rel-height="scale"><draw:image xlink:href="Pictures/31ff03287f5db979f38574dfa2d55d86.jpg" xlink:type="simple" xlink:show="embed" xlink:actuate="onLoad"/></draw:frame> 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
<text:line-break/></text:p>
      <text:h text:style-name="Heading_20_3" text:outline-level="3"><text:bookmark-start text:name="__RefHeading___toolbar_3"/><text:bookmark-start text:name="toolbar"/>Toolbar<text:bookmark-end text:name="__RefHeading___toolbar_3"/><text:bookmark-end text:name="toolbar"/></text:h>
      <text:p text:style-name="Text_20_body"><draw:frame draw:style-name="medialeft" draw:name="1" text:anchor-type="paragraph" draw:z-index="1" svg:width="2.0108333333333cm" svg:height="18.044583333333cm"><draw:image xlink:href="Pictures/0dd1b13bb0d21622480bf61fcdce012a.png" xlink:type="simple" xlink:show="embed" xlink:actuate="onLoad"/></draw:frame></text:p>
      <text:p text:style-name="Text_20_body">Each toolbar button is described below:
<text:line-break/>
1) Load map erasing the current stack, load maps using the current stack, replace maps and load saved viewer state.<text:line-break/>
<text:line-break/>
2) Save viewer state (save transformations, map stack, background color and movie maker settings.<text:line-break/>
<text:line-break/>
3) Save current visualization (including legend if visible) as a bitmap image).<text:line-break/>
<text:line-break/>
4) Reload current selected map.<text:line-break/>
<text:line-break/>
5) Open movie maker (allow users to <text:a xlink:type="simple" xlink:href="https://dinamicaego.com/dokuwiki/doku.php?id=make_a_movie" text:style-name="Internet_20_link" text:visited-style-name="Visited_20_Internet_20_Link">make *.mp4 movies from a series of maps</text:a> in a easy way).<text:line-break/>
<text:line-break/>
6) Create map groups (grouping maps allow users to apply calculate expressions on top of a custom stack).<text:line-break/>
<text:line-break/>
7) Toggle map legend (and if image is currently in category mod, toggle categories visualization).<text:line-break/>
<text:line-break/>
8)Toggle birdview (render the map using the entire screen space available).<text:line-break/>
<text:line-break/>
9) Zoom in (zoom in over hovered cell).<text:line-break/>
<text:line-break/>
10) Zoom out (zoom out over hovered cell).<text:line-break/>
<text:line-break/>
11) Zoom to selection rectangle (selected rectangle will cover entire screen space available).<text:line-break/>
<text:line-break/>
12) Pan (allow users to movement the current visualization area).<text:line-break/>
<text:line-break/>
13) Previous view (if user is making many visualization steps, you can go back to last step using this button).<text:line-break/>
<text:line-break/>
14) 
<text:line-break/>
15) Togge geoposition linking.<text:line-break/>
<text:line-break/>
16) Background color (change application background color).<text:line-break/>
<text:line-break/>
17)
<text:line-break/>
18)Quit.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map_viewer_interface</dc:title>
  </office:meta>
</office:document-meta>
</file>