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341f2258aecad8006a4c7074c762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_log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h text:style-name="Heading_20_3" text:outline-level="3"><text:bookmark-start text:name="__RefHeading___message_log_2"/><text:bookmark-start text:name="message_log"/>Message Log<text:bookmark-end text:name="__RefHeading___message_log_2"/><text:bookmark-end text:name="message_log"/></text:h>
      <text:p text:style-name="Text_20_body">Presents the log messages give by all execution you make at current session.</text:p>
      <text:p text:style-name="Text_20_body"><draw:frame draw:style-name="mediacenter" draw:name="Message Log Legend" text:anchor-type="paragraph" draw:z-index="0" svg:width="32.834791666667cm" style:rel-width="100%"><draw:text-box><text:p text:style-name="legendcenter"><draw:frame draw:style-name="mediacenter" draw:name="Message Log" text:anchor-type="paragraph" draw:z-index="0" svg:width="32.834791666667cm" style:rel-width="100%" svg:height="6.4822916666667cm" style:rel-height="scale"><draw:image xlink:href="Pictures/76341f2258aecad8006a4c7074c76299.png" xlink:type="simple" xlink:show="embed" xlink:actuate="onLoad"/></draw:frame>Message Log</text:p></draw:text-box></draw:frame></text:p>
      <text:p text:style-name="Text_20_body">There you can see what is running specifically, the steps of execution, the explanation of errors and you can know when it occ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ssage_log</dc:title>
  </office:meta>
</office:document-meta>
</file>