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me_map"/><text:bookmark-start text:name="__RefHeading___name_map_1"/><text:bookmark-start text:name="name_map"/>Name Map<text:bookmark-end text:name="__RefHeading___name_map_1"/><text:bookmark-end text:name="nam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hook identifies a map by assigning a name to i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Any input map.   </text:p>
          </table:table-cell>
        </table:table-row>
        <table:table-row>
          <table:table-cell office:value-type="string" table:style-name="tablecell">
            <text:p text:style-name="tablealignleft"> Map Name  </text:p>
          </table:table-cell>
          <table:table-cell office:value-type="string" table:style-name="tablecell">
            <text:p text:style-name="tablealignleft"> <text:a xlink:type="simple" xlink:href="https://dinamicaego.com/dokuwiki/doku.php?id=name_type" text:style-name="Internet_20_link" text:visited-style-name="Visited_20_Internet_20_Link">Name</text:a>  </text:p>
          </table:table-cell>
          <table:table-cell office:value-type="string" table:style-name="tablecell">
            <text:p text:style-name="tablealignleft"> Map name identifier. 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 hook is usually used to enter a type of data into a container that performs some operation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ame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ame_map</dc:title>
  </office:meta>
</office:document-meta>
</file>