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on_negative_integer_value"/><text:bookmark-start text:name="__RefHeading___non_negative_int_1"/><text:bookmark-start text:name="non_negative_int"/>Non Negative Int<text:bookmark-end text:name="__RefHeading___non_negative_int_1"/><text:bookmark-end text:name="non_negative_int"/></text:h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Non-negative integer declarer.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Constant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_type" text:style-name="Internet_20_link" text:visited-style-name="Visited_20_Internet_20_Link">Non Negative Int</text:a>  </text:p>
          </table:table-cell>
          <table:table-cell office:value-type="string" table:style-name="tablecell">
            <text:p text:style-name="tablealignleft"> Non-negative integer constant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Object  </text:p>
          </table:table-cell>
          <table:table-cell office:value-type="string" table:style-name="tablecell">
            <text:p text:style-name="tablealignleft"> <text:a xlink:type="simple" xlink:href="https://dinamicaego.com/dokuwiki/doku.php?id=non_negative_int_type" text:style-name="Internet_20_link" text:visited-style-name="Visited_20_Internet_20_Link"> Non Negative Int</text:a>  </text:p>
          </table:table-cell>
          <table:table-cell office:value-type="string" table:style-name="tablecell">
            <text:p text:style-name="tablealignleft"> Non-negative integer object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dinamicaego.com/dokuwiki/doku.php?id=functor_list#map_algebra_supplementary" text:style-name="Internet_20_link" text:visited-style-name="Visited_20_Internet_20_Link"> Map Algebra Supplementary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NonNegativeInt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non_negative_integer_value</dc:title>
  </office:meta>
</office:document-meta>
</file>