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umber_and_name_map"/><text:bookmark-start text:name="__RefHeading___number_and_name_map_1"/><text:bookmark-start text:name="number_and_name_map"/>Number And Name Map<text:bookmark-end text:name="__RefHeading___number_and_name_map_1"/><text:bookmark-end text:name="number_and_name_map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laceholder used to register a map under both a number and a name in the environment of the container it is placed inside. This functor produces no output itself: the enclosing container inspects its input ports and performs the actual registration.</text:p>
      <text:p text:style-name="Text_20_body">This functor can be placed inside <text:a xlink:type="simple" xlink:href="https://dinamicaego.com/dokuwiki/doku.php?id=create_cube_map" text:style-name="Internet_20_link" text:visited-style-name="Visited_20_Internet_20_Link">Create Cube Map</text:a>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o register in the environment.  </text:p>
          </table:table-cell>
        </table:table-row>
        <table:table-row>
          <table:table-cell office:value-type="string" table:style-name="tablecell">
            <text:p text:style-name="tablealignleft"> Map Number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eger_value_type" text:style-name="Internet_20_link" text:visited-style-name="Visited_20_Internet_20_Link">Non Negative Integer Value Type</text:a>  </text:p>
          </table:table-cell>
          <table:table-cell office:value-type="string" table:style-name="tablecell">
            <text:p text:style-name="tablealignleft"> Number under which the map will be known inside the container.  </text:p>
          </table:table-cell>
        </table:table-row>
        <table:table-row>
          <table:table-cell office:value-type="string" table:style-name="tablecell">
            <text:p text:style-name="tablealignleft"> Map Name  </text:p>
          </table:table-cell>
          <table:table-cell office:value-type="string" table:style-name="tablecell">
            <text:p text:style-name="tablealignleft"> <text:a xlink:type="simple" xlink:href="https://dinamicaego.com/dokuwiki/doku.php?id=name_type" text:style-name="Internet_20_link" text:visited-style-name="Visited_20_Internet_20_Link">Name Type</text:a>  </text:p>
          </table:table-cell>
          <table:table-cell office:value-type="string" table:style-name="tablecell">
            <text:p text:style-name="tablealignleft"> Name under which the map will be known in the environme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ext:p text:style-name="Text_20_body">N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's banner shows “Map” followed by the values of Map Number and Map Name.</text:p>
      <text:p text:style-name="Text_20_body">Placing this functor inside a container it is not designed for reports a warning, since it has no effect ther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umberAndNameM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umber_and_name_map</dc:title>
  </office:meta>
</office:document-meta>
</file>