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folder"/><text:bookmark-start text:name="__RefHeading___number_folder_1"/><text:bookmark-start text:name="number_folder"/>Number Folder<text:bookmark-end text:name="__RefHeading___number_folder_1"/><text:bookmark-end text:name="number_fold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dentifies a folder by assigning a number to it, so that <text:a xlink:type="simple" xlink:href="https://dinamicaego.com/dokuwiki/doku.php?id=select_folder" text:style-name="Internet_20_link" text:visited-style-name="Visited_20_Internet_20_Link">Select Folder</text:a> can pick it out by that numb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dinamicaego.com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Folder to identify.  </text:p>
          </table:table-cell>
        </table:table-row>
        <table:table-row>
          <table:table-cell office:value-type="string" table:style-name="tablecell">
            <text:p text:style-name="tablealignleft"> Value Number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sed to identify the fold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directly inside a <text:a xlink:type="simple" xlink:href="https://dinamicaego.com/dokuwiki/doku.php?id=select_folder" text:style-name="Internet_20_link" text:visited-style-name="Visited_20_Internet_20_Link">Select Folder</text:a> container. Placed anywhere else, it has no effect.</text:p>
      <text:p text:style-name="Text_20_body">Value Number is normally set to a fixed constant chosen by the model auth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Fol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folder</dc:title>
  </office:meta>
</office:document-meta>
</file>