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_filename"/><text:bookmark-start text:name="__RefHeading___number_table_filename_1"/><text:bookmark-start text:name="number_table_filename"/>Number Table Filename<text:bookmark-end text:name="__RefHeading___number_table_filename_1"/><text:bookmark-end text:name="number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table filenam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dinamicaego.com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Any filename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Table filenam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_filename</dc:title>
  </office:meta>
</office:document-meta>
</file>