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orphaned_pages"/><text:bookmark-start text:name="__RefHeading___orphan_media_detection_1"/><text:bookmark-start text:name="orphan_media_detection"/>Orphan Media detection<text:bookmark-end text:name="__RefHeading___orphan_media_detection_1"/><text:bookmark-end text:name="orphan_media_detection"/></text:h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7-02-19b "Frusterick Manners"</meta:generator>
    <meta:initial-creator>Generated</meta:initial-creator>
    <meta:creation-date>1970-01-01T00::00:00</meta:creation-date>
    <dc:creator>Generated</dc:creator>
    <dc:date>1970-01-01T00::00:00</dc:date>
    <dc:language>en-US</dc:language>
    <meta:editing-cycles>1</meta:editing-cycles>
    <meta:editing-duration>PT0S</meta:editing-duration>
    <dc:title>orphaned_pages</dc:title>
  </office:meta>
</office:document-meta>
</file>