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33a7387379e1f93fe79e8cb68083066.jpg"/>
  <manifest:file-entry manifest:media-type="image/jpeg" manifest:full-path="Pictures/044dcd34a1ec14281b79de95c0692815.jpg"/>
  <manifest:file-entry manifest:media-type="image/jpeg" manifest:full-path="Pictures/a933abc991d32f619f9563c6689effc1.jpg"/>
  <manifest:file-entry manifest:media-type="image/jpeg" manifest:full-path="Pictures/8f0b9894d1a0d13e9c09b39ff8a3cf56.jpg"/>
  <manifest:file-entry manifest:media-type="image/jpeg" manifest:full-path="Pictures/0d685369532035e5ede7477a3436d19a.jpg"/>
  <manifest:file-entry manifest:media-type="image/jpeg" manifest:full-path="Pictures/5c3103a3a6633b33b96635974922ae85.jpg"/>
  <manifest:file-entry manifest:media-type="image/jpeg" manifest:full-path="Pictures/e3a1e0ec9ef74042ab62a6e535892b28.jpg"/>
  <manifest:file-entry manifest:media-type="image/jpeg" manifest:full-path="Pictures/17cef42b321c78e64e24864dc0645fb5.jpg"/>
  <manifest:file-entry manifest:media-type="image/jpeg" manifest:full-path="Pictures/aec24e52cc7f8cc6007facd44e4812b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tterns_of_change"/><text:bookmark-start text:name="__RefHeading___spatial_patterns_of_changes_1"/><text:bookmark-start text:name="spatial_patterns_of_changes"/>Spatial Patterns of Changes<text:bookmark-end text:name="__RefHeading___spatial_patterns_of_changes_1"/><text:bookmark-end text:name="spatial_patterns_of_changes"/></text:h>
      <text:p text:style-name="Text_20_body">As Dinamica EGO was designed to be a general purpose dynamic modeling software, we present a collection of spatial patterns produced by the various combinations of its transition functions. In order to evaluate the wide range of Dinamias’s possibilities, a series of simulation were run using synthetic simplified maps. The results for each model are presented as follows:</text:p>
      <text:p text:style-name="Text_20_body">H0 to H8 are run, for a sole time step, by using a transition matrix 2×2 that models only one transition – from class 2 to 1 – with a rate of 0.01. The landscape map encompasses a matrix of 132 by 132 cells and all cells have equivalent spatial transition probability, which means that ancillary variables are not used to influence the cell allocation process.</text:p>
      <table:table table:style-name="Table">
        <table:table-column/>
        <table:table-column/>
        <table:table-column/>
        <table:table-row>
          <table:table-cell office:value-type="string" table:style-name="tablecell">
            <text:p text:style-name="tablealignleft"> H0 </text:p>
          </table:table-cell>
          <table:table-cell office:value-type="string" table:style-name="tablecell">
            <text:p text:style-name="tablealignleft"> <draw:frame draw:style-name="mediacenter" draw:name="0" text:anchor-type="paragraph" draw:z-index="0" svg:width="6.985cm" svg:height="6.985cm"><draw:image xlink:href="Pictures/e33a7387379e1f93fe79e8cb68083066.jpg" xlink:type="simple" xlink:show="embed" xlink:actuate="onLoad"/></draw:frame> </text:p>
          </table:table-cell>
          <table:table-cell office:value-type="string" table:style-name="tablecell">
            <text:p text:style-name="tablealignleft"> There is no spatial arrangement and no patch aggregation. The allocation process takes place randomly and does not interact with the neighborhood. The dynamics is only controlled by the transition matrix. </text:p>
          </table:table-cell>
        </table:table-row>
        <table:table-row>
          <table:table-cell office:value-type="string" table:style-name="tablecell">
            <text:p text:style-name="tablealignleft"> H1 </text:p>
          </table:table-cell>
          <table:table-cell office:value-type="string" table:style-name="tablecell">
            <text:p text:style-name="tablealignleft"> <draw:frame draw:style-name="mediacenter" draw:name="1" text:anchor-type="paragraph" draw:z-index="1" svg:width="6.985cm" svg:height="6.985cm"><draw:image xlink:href="Pictures/044dcd34a1ec14281b79de95c0692815.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Patcher function is used. The Patcher isometry factor is set to zero, which means that the patches tend to be most linear as possible. </text:p>
          </table:table-cell>
        </table:table-row>
        <table:table-row>
          <table:table-cell office:value-type="string" table:style-name="tablecell">
            <text:p text:style-name="tablealignleft"> H2 </text:p>
          </table:table-cell>
          <table:table-cell office:value-type="string" table:style-name="tablecell">
            <text:p text:style-name="tablealignleft"> <draw:frame draw:style-name="mediacenter" draw:name="2" text:anchor-type="paragraph" draw:z-index="2" svg:width="6.985cm" svg:height="6.985cm"><draw:image xlink:href="Pictures/a933abc991d32f619f9563c6689effc1.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Patcher function is used. The Patcher isometry factor is set to 1, the patches still take linear form, though shorter. </text:p>
          </table:table-cell>
        </table:table-row>
        <table:table-row>
          <table:table-cell office:value-type="string" table:style-name="tablecell">
            <text:p text:style-name="tablealignleft"> H3 </text:p>
          </table:table-cell>
          <table:table-cell office:value-type="string" table:style-name="tablecell">
            <text:p text:style-name="tablealignleft"> <draw:frame draw:style-name="mediacenter" draw:name="3" text:anchor-type="paragraph" draw:z-index="3" svg:width="6.985cm" svg:height="6.985cm"><draw:image xlink:href="Pictures/8f0b9894d1a0d13e9c09b39ff8a3cf56.jpg" xlink:type="simple" xlink:show="embed" xlink:actuate="onLoad"/></draw:frame> </text:p>
          </table:table-cell>
          <table:table-cell office:value-type="string" table:style-name="tablecell">
            <text:p text:style-name="tablealignleft"> The allocation process is set to form patches with a patch mean size of five cells, patch variance is set to zero. Only the Patcher function is used. The Patcher isometry factor is set to 1.5, now the patches assume a more isometric form. </text:p>
          </table:table-cell>
        </table:table-row>
        <table:table-row>
          <table:table-cell office:value-type="string" table:style-name="tablecell">
            <text:p text:style-name="tablealignleft"> H4 </text:p>
          </table:table-cell>
          <table:table-cell office:value-type="string" table:style-name="tablecell">
            <text:p text:style-name="tablealignleft"> <draw:frame draw:style-name="mediacenter" draw:name="4" text:anchor-type="paragraph" draw:z-index="4" svg:width="6.985cm" svg:height="6.985cm"><draw:image xlink:href="Pictures/0d685369532035e5ede7477a3436d19a.jpg" xlink:type="simple" xlink:show="embed" xlink:actuate="onLoad"/></draw:frame> </text:p>
          </table:table-cell>
          <table:table-cell office:value-type="string" table:style-name="tablecell">
            <text:p text:style-name="tablealignleft"> The allocation process is set to form patches with a patch mean size of 20 cells, patch variance is set to zero. Only the Patcher function is used. The Patcher isometry factor is set to 1.5. Notice the fewer and larger patches. </text:p>
          </table:table-cell>
        </table:table-row>
        <table:table-row>
          <table:table-cell office:value-type="string" table:style-name="tablecell">
            <text:p text:style-name="tablealignleft"> H5 </text:p>
          </table:table-cell>
          <table:table-cell office:value-type="string" table:style-name="tablecell">
            <text:p text:style-name="tablealignleft"> <draw:frame draw:style-name="mediacenter" draw:name="5" text:anchor-type="paragraph" draw:z-index="5" svg:width="6.985cm" svg:height="6.985cm"><draw:image xlink:href="Pictures/5c3103a3a6633b33b96635974922ae85.jpg" xlink:type="simple" xlink:show="embed" xlink:actuate="onLoad"/></draw:frame> </text:p>
          </table:table-cell>
          <table:table-cell office:value-type="string" table:style-name="tablecell">
            <text:p text:style-name="tablealignleft"> The allocation process is set to form patches with patch mean size of 200 cells, patch variance is set to zero. Only the Patcher function is used. The Patcher isometry factor is set to 1.5. Only seven patches are formed. Patches tend to aggregate. </text:p>
          </table:table-cell>
        </table:table-row>
        <table:table-row>
          <table:table-cell office:value-type="string" table:style-name="tablecell">
            <text:p text:style-name="tablealignleft"> H6 </text:p>
          </table:table-cell>
          <table:table-cell office:value-type="string" table:style-name="tablecell">
            <text:p text:style-name="tablealignleft"> <draw:frame draw:style-name="mediacenter" draw:name="6" text:anchor-type="paragraph" draw:z-index="6" svg:width="6.985cm" svg:height="6.985cm"><draw:image xlink:href="Pictures/e3a1e0ec9ef74042ab62a6e535892b28.jpg" xlink:type="simple" xlink:show="embed" xlink:actuate="onLoad"/></draw:frame> </text:p>
          </table:table-cell>
          <table:table-cell office:value-type="string" table:style-name="tablecell">
            <text:p text:style-name="tablealignleft"> The allocation process is set to form patches with patch mean size of 20 cells, patch variance is set to 180. Only the Patcher function is used. The Patcher isometry factor is set to 1.5. Path size varies greatly. </text:p>
          </table:table-cell>
        </table:table-row>
        <table:table-row>
          <table:table-cell office:value-type="string" table:style-name="tablecell">
            <text:p text:style-name="tablealignleft"> H7 </text:p>
          </table:table-cell>
          <table:table-cell office:value-type="string" table:style-name="tablecell">
            <text:p text:style-name="tablealignleft"> <draw:frame draw:style-name="mediacenter" draw:name="7" text:anchor-type="paragraph" draw:z-index="7" svg:width="6.985cm" svg:height="6.985cm"><draw:image xlink:href="Pictures/17cef42b321c78e64e24864dc0645fb5.jpg" xlink:type="simple" xlink:show="embed" xlink:actuate="onLoad"/></draw:frame> </text:p>
          </table:table-cell>
          <table:table-cell office:value-type="string" table:style-name="tablecell">
            <text:p text:style-name="tablealignleft"> Only the Expander function is used with patch mean size of 1742 cells, which is tantamount to the expected number of transitions. Patch variance is set to 0. The Expander isometry factor is set to 1.5. Notice the single patch produced around a cell of class 2 located at the center of the map. </text:p>
          </table:table-cell>
        </table:table-row>
        <table:table-row>
          <table:table-cell office:value-type="string" table:style-name="tablecell">
            <text:p text:style-name="tablealignleft"> H8 </text:p>
          </table:table-cell>
          <table:table-cell office:value-type="string" table:style-name="tablecell">
            <text:p text:style-name="tablealignleft"> <draw:frame draw:style-name="mediacenter" draw:name="8" text:anchor-type="paragraph" draw:z-index="8" svg:width="6.985cm" svg:height="6.985cm"><draw:image xlink:href="Pictures/aec24e52cc7f8cc6007facd44e4812bf.jpg" xlink:type="simple" xlink:show="embed" xlink:actuate="onLoad"/></draw:frame> </text:p>
          </table:table-cell>
          <table:table-cell office:value-type="string" table:style-name="tablecell">
            <text:p text:style-name="tablealignleft"> The transition functions are used in a combination of 0.8 of Expander and 0.2 of Patcher. Patch mean size is set to 600 with patch variance of 0. The isometry factor is set to 1.5. Two more patches are produced around the expanded central cell. </text:p>
          </table:table-cell>
        </table:table-row>
      </table:table>
      <text:p text:style-name="Text_20_body">H9: Transitions occur as a function of the spatial probability. DINAMICA sets up a spatial transition probability map for each transition, based on the weights of evidence chosen for specific ranges of each spatial variable stored in the static cube raster dataset. Simulation is run in 15 steps, with a rate of 0.005 per step for transition 2-1. Only the Patcher function is used with patch mean size of 20 and patch variance of 0. Patch isometry is equal to 2. As a result, patches tend to form around the center of the map. The figures bellow depict, respectively, the static variable map, the calculated spatial transition probability map, and the simulated landscape.</text:p>
      <text:p text:style-name="Text_20_body">H10: Transitions occur as a function of dynamic spatial probability. DINAMICA calculates dynamic distances to cells in previous state 2 and uses it to set up a spatial transition probability map based on the weights of evidence chosen for specific ranges of distance. Since a dynamic distance map is used, a new transition map is calculated during each iteration. Simulation is run in 15 steps, with a rate of 0.005 per step for the transition 1 to 2. Only the Patcher function is used with patch mean size of 20 and patch variance of 0. Patch isometry is equal to 2. As a result, patches tend to nucleate around previous patches. The figures bellow depict, respectively, the dynamic distance map, the dynamically calculated spatial transition probability map, and the simulated landscap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patterns_of_change</dc:title>
  </office:meta>
</office:document-meta>
</file>