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asterize_shape"/><text:bookmark-start text:name="__RefHeading___rasterize_shape_1"/><text:bookmark-start text:name="rasterize_shape"/>Rasterize Shape<text:bookmark-end text:name="__RefHeading___rasterize_shape_1"/><text:bookmark-end text:name="rasterize_shap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asterizes a shapefile (or other OGR-supported vector source) into a map, using the given parameters. This functor wraps the GDAL library's <text:span text:style-name="Source_20_Text">gdal_rasterize</text:span> utilit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Shape Filename  </text:p>
          </table:table-cell>
          <table:table-cell office:value-type="string" table:style-name="tablecell">
            <text:p text:style-name="tablealignleft"> <text:a xlink:type="simple" xlink:href="https://dinamicaego.com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Filename of the input shape to rasterize.  </text:p>
          </table:table-cell>
        </table:table-row>
        <table:table-row>
          <table:table-cell office:value-type="string" table:style-name="tablecell">
            <text:p text:style-name="tablealignleft"> Output Map Filename 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Filename of the resulting rasterized map. Its format is selected from the file extens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Default Output Value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assigned to every rasterized feature. Cannot be used together with Shape Attribute Name; exactly one of the two must be given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Shape Attribute Name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Name of the shape's attribute field supplying the value assigned to each rasterized feature. Cannot be used together with Default Output Value; exactly one of the two must be given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Cell Type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resulting map. Unsigned 1-Bit Integer and Signed 8-Bit Integer are both treated as Unsigned 8-Bit Integer for this functor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Output Map Null Value  </text:p>
          </table:table-cell>
          <table:table-cell office:value-type="string" table:style-name="tablecell">
            <text:p text:style-name="tablealignleft"> <text:a xlink:type="simple" xlink:href="https://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resulting map.  </text:p>
          </table:table-cell>
          <table:table-cell office:value-type="string" table:style-name="tablecell">
            <text:p text:style-name="tablealignleft"> .default  </text:p>
          </table:table-cell>
        </table:table-row>
        <table:table-row>
          <table:table-cell office:value-type="string" table:style-name="tablecell">
            <text:p text:style-name="tablealignleft"> Output Map Cell Width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Cell width of the resulting map, in units compatible with its projection. Must be given together with Output Map Cell Height; mutually exclusive with Output Map Lines/Columns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Cell Height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Cell height of the resulting map, in units compatible with its projection. Must be given together with Output Map Cell Width; mutually exclusive with Output Map Lines/Columns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Lines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lines of the resulting map. Must be given together with Output Map Columns; mutually exclusive with Output Map Cell Width/Heigh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Columns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columns of the resulting map. Must be given together with Output Map Lines; mutually exclusive with Output Map Cell Width/Heigh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Use Cell Center Only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 cell is considered part of a feature based on its center only; if false, the whole cell area is considered. Must be true when rasterizing linear features (roads, rivers, and similar). This is an advanced port.  </text:p>
          </table:table-cell>
          <table:table-cell office:value-type="string" table:style-name="tablecell">
            <text:p text:style-name="tablealignleft"> Yes  </text:p>
          </table:table-cell>
        </table:table-row>
        <table:table-row>
          <table:table-cell office:value-type="string" table:style-name="tablecell">
            <text:p text:style-name="tablealignleft"> Use Compression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output map is compressed, for formats that support it (GeoTiff and HFA; ignored for other formats). This is an advanced port.  </text:p>
          </table:table-cell>
          <table:table-cell office:value-type="string" table:style-name="tablecell">
            <text:p text:style-name="tablealignleft"> Yes  </text:p>
          </table:table-cell>
        </table:table-row>
        <table:table-row>
          <table:table-cell office:value-type="string" table:style-name="tablecell">
            <text:p text:style-name="tablealignleft"> Layer Name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Layer of the input data source containing the features to rasterize. Mutually exclusive with Select Statemen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Select Statement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QL statement evaluated against the data source to produce a virtual layer of the features to rasterize. Mutually exclusive with Layer Name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here Statement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QL WHERE expression selecting which features of the input layer are rasteriz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Additional GDAL Rasterize Arguments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Additional arguments passed to the underlying <text:span text:style-name="Source_20_Text">gdal_rasterize</text:span> invocation, appended after every other argument. This is an advanced port.  </text:p>
          </table:table-cell>
          <table:table-cell office:value-type="string" table:style-name="tablecell">
            <text:p text:style-name="tablealignleft"> “”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put Map Filename 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Same filename given to the Output Map Filename input por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gdal_ogr" text:style-name="Internet_20_link" text:visited-style-name="Visited_20_Internet_20_Link"> GDAL / OGR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essentially a wrapper around the <text:a xlink:type="simple" xlink:href="https://gdal.org/" text:style-name="Internet_20_link" text:visited-style-name="Visited_20_Internet_20_Link">GDAL library</text:a> utility <text:a xlink:type="simple" xlink:href="https://gdal.org/programs/gdal_rasterize.html" text:style-name="Internet_20_link" text:visited-style-name="Visited_20_Internet_20_Link">GDAL Rasterize</text:a>.</text:p>
      <text:p text:style-name="Text_20_body">The resulting map takes its projection and boundaries from the input shape; use <text:a xlink:type="simple" xlink:href="https://dinamicaego.com/dokuwiki/doku.php?id=transform_map" text:style-name="Internet_20_link" text:visited-style-name="Visited_20_Internet_20_Link">Transform Map</text:a> to change them afterward.</text:p>
      <text:p text:style-name="Text_20_body">Only the GeoTiff (.tif) and HFA (.img) formats support Use Compression; it is ignored for other formats.</text:p>
      <text:p text:style-name="Text_20_body">Unlike most functors, this functor cannot be connected directly to a map produced by another functor while it is still in memory — that map must first be saved to disk with <text:a xlink:type="simple" xlink:href="https://dinamicaego.com/dokuwiki/doku.php?id=save_map" text:style-name="Internet_20_link" text:visited-style-name="Visited_20_Internet_20_Link">Save Map</text:a> — because the underlying GDAL utility can only operate on maps already written to a file. Re-arranging an in-memory map into the form GDAL's API expects would heavily impact execution performance and the amount of memory required, which is why this restriction is not worked around internally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asterizeShap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asterize_shape</dc:title>
  </office:meta>
</office:document-meta>
</file>