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string"/><text:bookmark-start text:name="__RefHeading___receive_string_1"/><text:bookmark-start text:name="receive_string"/>Receive String<text:bookmark-end text:name="__RefHeading___receive_string_1"/><text:bookmark-end text:name="receive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 a string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String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ring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Received string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ceive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string</dc:title>
  </office:meta>
</office:document-meta>
</file>