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compressed_kml"/><text:bookmark-start text:name="__RefHeading___save_compressed_kml_1"/><text:bookmark-start text:name="save_compressed_kml"/>Save Compressed Kml<text:bookmark-end text:name="__RefHeading___save_compressed_kml_1"/><text:bookmark-end text:name="save_compressed_km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aves a KML as a compressed KMZ file, bundling every link it uses into the archiv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kml_type" text:style-name="Internet_20_link" text:visited-style-name="Visited_20_Internet_20_Link">Kml Type</text:a>  </text:p>
          </table:table-cell>
          <table:table-cell office:value-type="string" table:style-name="tablecell">
            <text:p text:style-name="tablealignleft"> KML to be saved.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dinamicaego.com/dokuwiki/doku.php?id=kmz_filename_type" text:style-name="Internet_20_link" text:visited-style-name="Visited_20_Internet_20_Link">Kmz Filename Type</text:a>  </text:p>
          </table:table-cell>
          <table:table-cell office:value-type="string" table:style-name="tablecell">
            <text:p text:style-name="tablealignleft"> Name and path of the KMZ file the KML is saved to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2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odel step that produced the file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Step is .none, the saved filename has no numeric suffix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CompressedK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compressed_kml</dc:title>
  </office:meta>
</office:document-meta>
</file>