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table"/><text:bookmark-start text:name="__RefHeading___save_table_1"/><text:bookmark-start text:name="save_table"/>Save Table<text:bookmark-end text:name="__RefHeading___save_table_1"/><text:bookmark-end text:name="save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a table to a file. The file format is determined automatically from the filename's exten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that will be written to the file.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dinamicaego.com/dokuwiki/doku.php?id=table_filename_type" text:style-name="Internet_20_link" text:visited-style-name="Visited_20_Internet_20_Link">Table Filename Type</text:a>  </text:p>
          </table:table-cell>
          <table:table-cell office:value-type="string" table:style-name="tablecell">
            <text:p text:style-name="tablealignleft"> Name and path of the file where the table will be written. If no path is given, the file is located relative to the model script. Only CSV (comma-separated values) format is accep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Only the CSV (comma-separated values) file format is supported.</text:p>
      <text:p text:style-name="Text_20_body">If Step is .none, the saved filename has no numeric suffi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table</dc:title>
  </office:meta>
</office:document-meta>
</file>