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nd_string"/><text:bookmark-start text:name="__RefHeading___send_string_1"/><text:bookmark-start text:name="send_string"/>Send String<text:bookmark-end text:name="__RefHeading___send_string_1"/><text:bookmark-end text:name="send_string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nds a string to an external application, such as an R script, through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String to sen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Tag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Identifier used to match this string with the corresponding receive call in the external application.  </text:p>
          </table:table-cell>
          <table:table-cell office:value-type="string" table:style-name="tablecell">
            <text:p text:style-name="tablealignleft"> Empt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 String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The string that was sen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blocks until the string is sent.</text:p>
      <text:p text:style-name="Text_20_body">Raises an error if no communication session is open.</text:p>
      <text:p text:style-name="Text_20_body">See <text:a xlink:type="simple" xlink:href="https://dinamicaego.com/dokuwiki/doku.php?id=external_communication" text:style-name="Internet_20_link" text:visited-style-name="Visited_20_Internet_20_Link">External Communication</text:a> for how to open a session from an external application and exchange data with it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ndStr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nd_string</dc:title>
  </office:meta>
</office:document-meta>
</file>