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fitness"/><text:bookmark-start text:name="__RefHeading___set_fitness_1"/><text:bookmark-start text:name="set_fitness"/>Set Fitness<text:bookmark-end text:name="__RefHeading___set_fitness_1"/><text:bookmark-end text:name="set_fitnes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sses the fitness value calculated for the current individual to the nearest enclosing <text:a xlink:type="simple" xlink:href="https://dinamicaego.com/dokuwiki/doku.php?id=genetic_algorithm_tool" text:style-name="Internet_20_link" text:visited-style-name="Visited_20_Internet_20_Link">Genetic Algorithm Tool</text:a>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, passed to the enclosing Genetic Algorithm Tool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Genetic Algorithm Tool. Once the fitness of the current individual has been calculated, this functor reports that value back to the genetic algorithm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Fit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fitness</dc:title>
  </office:meta>
</office:document-meta>
</file>