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3f31b5289aac2b4cdc7b790ac221de.png"/>
  <manifest:file-entry manifest:media-type="image/png" manifest:full-path="Pictures/1d92d9eabe9dee253a999bc2b2e9d6a6.png"/>
  <manifest:file-entry manifest:media-type="image/png" manifest:full-path="Pictures/e93d5d9535c32976f86214f8cfff7bee.png"/>
  <manifest:file-entry manifest:media-type="image/png" manifest:full-path="Pictures/126b3a3bd0ed1d2f16f2ac471e2ec58c.png"/>
  <manifest:file-entry manifest:media-type="image/png" manifest:full-path="Pictures/414ce0014c227980b31ea3f2c9659d61.png"/>
  <manifest:file-entry manifest:media-type="image/gif" manifest:full-path="Pictures/add1972d500dcb321e5d46597f552bb8.gif"/>
  <manifest:file-entry manifest:media-type="image/png" manifest:full-path="Pictures/10db7982fd392749d5396a9beef133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map_alias"/><text:bookmark-start text:name="__RefHeading___map_alias_1"/><text:bookmark-start text:name="map_alias"/>Map Alias<text:bookmark-end text:name="__RefHeading___map_alias_1"/><text:bookmark-end text:name="map_alias"/></text:h>
      <text:p text:style-name="Text_20_body">The Dinamica EGO Map Viewer now offers support for map aliases. By supporting map aliases, map viewer can assign more meaning to the information being displayed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ip: The aliases assigned by the map viewer are not used by other components of Dinamica EGO and has no impact in the simulations.</text:p>
          </table:table-cell>
        </table:table-row>
      </table:table>
      <text:h text:style-name="Heading_20_2" text:outline-level="2"><text:bookmark-start text:name="__RefHeading___setting_up_alias_2"/><text:bookmark-start text:name="setting_up_alias"/>Setting up alias<text:bookmark-end text:name="__RefHeading___setting_up_alias_2"/><text:bookmark-end text:name="setting_up_alias"/></text:h>
      <text:list text:style-name="List_20_1" text:continue-numbering="false">
        <text:list-item>
          <text:p text:style-name="LastListParagraph_List_20_1_Content_First"> You need a loaded map to assign an alias, if you are unsure about how to load maps, please check <text:a xlink:type="simple" xlink:href="https://dinamicaego.com/dokuwiki/doku.php?id=load_a_map" text:style-name="Internet_20_link" text:visited-style-name="Visited_20_Internet_20_Link">Load a map</text:a>.</text:p>
        </text:list-item>
      </text:list>
      <text:list text:style-name="List_20_1" text:continue-numbering="false">
        <text:list-item>
          <text:p text:style-name="LastListParagraph_List_20_1_Content_First"> With a map loaded, click on the information icon (<draw:frame draw:style-name="media" draw:name="1" text:anchor-type="as-char" draw:z-index="1" svg:width="0.42333333333333cm" svg:height="0.42333333333333cm"><draw:image xlink:href="Pictures/1d92d9eabe9dee253a999bc2b2e9d6a6.png" xlink:type="simple" xlink:show="embed" xlink:actuate="onLoad"/></draw:frame>) to show selected map information.</text:p>
        </text:list-item>
      </text:list>
      <text:list text:style-name="List_20_1" text:continue-numbering="false">
        <text:list-item>
          <text:p text:style-name="LastListParagraph_List_20_1_Content_First"> A dialog will popup and you will be able to change the map alias by writing the new alias on the top text field.</text:p>
        </text:list-item>
      </text:list>
      <text:p text:style-name="Text_20_body"><draw:frame draw:style-name="mediacenter" draw:name="2" text:anchor-type="paragraph" draw:z-index="2" svg:width="12.012083333333cm" svg:height="13.705416666667cm"><draw:image xlink:href="Pictures/e93d5d9535c32976f86214f8cfff7bee.png" xlink:type="simple" xlink:show="embed" xlink:actuate="onLoad"/></draw:frame></text:p>
      <text:list text:style-name="List_20_1" text:continue-numbering="false">
        <text:list-item>
          <text:p text:style-name="LastListParagraph_List_20_1_Content_First"> The alias will be changed when you hit the “Apply map alias” (<draw:frame draw:style-name="media" draw:name="3" text:anchor-type="as-char" draw:z-index="3" svg:width="0.42333333333333cm" svg:height="0.42333333333333cm"><draw:image xlink:href="Pictures/126b3a3bd0ed1d2f16f2ac471e2ec58c.png" xlink:type="simple" xlink:show="embed" xlink:actuate="onLoad"/></draw:frame>) or “Restore original alias” (<draw:frame draw:style-name="media" draw:name="4" text:anchor-type="as-char" draw:z-index="4" svg:width="0.42333333333333cm" svg:height="0.42333333333333cm"><draw:image xlink:href="Pictures/414ce0014c227980b31ea3f2c9659d61.png" xlink:type="simple" xlink:show="embed" xlink:actuate="onLoad"/></draw:frame>) icons.</text:p>
        </text:list-item>
      </text:list>
      <text:list text:style-name="List_20_1" text:continue-numbering="false">
        <text:list-item>
          <text:p text:style-name="LastListParagraph_List_20_1_Content_First"> You can also change the map alias by double clicking the map name/alias on the “Maps” window.</text:p>
        </text:list-item>
      </text:list>
      <text:p text:style-name="Text_20_body"><draw:frame draw:style-name="mediacenter" draw:name="5" text:anchor-type="paragraph" draw:z-index="5" svg:width="9.2339583333333cm" svg:height="4.1804166666667cm"><draw:image xlink:href="Pictures/add1972d500dcb321e5d46597f552bb8.gif" xlink:type="simple" xlink:show="embed" xlink:actuate="onLoad"/></draw:frame></text:p>
      <text:list text:style-name="List_20_1" text:continue-numbering="false">
        <text:list-item>
          <text:p text:style-name="LastListParagraph_List_20_1_Content_First"> After changing the map alias, you will see the new alias every time a map filename would be shown instead (legend, map information dialog, movie maker).</text:p>
        </text:list-item>
      </text:list>
      <text:p text:style-name="Text_20_body"><draw:frame draw:style-name="mediacenter" draw:name="6" text:anchor-type="paragraph" draw:z-index="6" svg:width="13.255625cm" svg:height="4.4714583333333cm"><draw:image xlink:href="Pictures/10db7982fd392749d5396a9beef133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map_alias</dc:title>
  </office:meta>
</office:document-meta>
</file>