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d6a8c2e71924a90884a68747c257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up_dinamica_linux"/><text:bookmark-start text:name="__RefHeading___launch_dinamica_ego_gnu_linux_1"/><text:bookmark-start text:name="launch_dinamica_ego_gnu_linux"/>Launch Dinamica EGO GNU/Linux<text:bookmark-end text:name="__RefHeading___launch_dinamica_ego_gnu_linux_1"/><text:bookmark-end text:name="launch_dinamica_ego_gnu_linux"/></text:h>
      <text:h text:style-name="Heading_20_2" text:outline-level="2"><text:bookmark-start text:name="__RefHeading___setup_2"/><text:bookmark-start text:name="setup"/>Setup<text:bookmark-end text:name="__RefHeading___setup_2"/><text:bookmark-end text:name="setup"/></text:h>
      <text:p text:style-name="Text_20_body">Extract the downloaded file to a folder of your choice. The directory should contain:<text:line-break/></text:p>
      <text:p text:style-name="Preformatted_20_Text">Dinamica.AppImage<text:line-break/>Examples and Submodels.zip<text:line-break/>README.html</text:p>
      <text:p text:style-name="Text_20_body"><text:line-break/></text:p>
      <text:h text:style-name="Heading_20_4" text:outline-level="4"><text:bookmark-start text:name="__RefHeading___examples_3"/><text:bookmark-start text:name="examples"/>Examples<text:bookmark-end text:name="__RefHeading___examples_3"/><text:bookmark-end text:name="examples"/></text:h>
      <text:p text:style-name="Text_20_body">The file 'Examples and Submodels.zip' can also be extracted to a folder of your choice.<text:line-break/>
This new folder will contain the sample Models, Data and Submodels distributed with Dinamica EGO.
<text:line-break/>
<text:line-break/></text:p>
      <text:h text:style-name="Heading_20_4" text:outline-level="4"><text:bookmark-start text:name="__RefHeading___file_manager_4"/><text:bookmark-start text:name="file_manager"/>File Manager<text:bookmark-end text:name="__RefHeading___file_manager_4"/><text:bookmark-end text:name="file_manager"/></text:h>
      <text:p text:style-name="Text_20_body">Right click on Dinamica.AppImage and choose Properties. There should be a Tab named 'Permissions' where you can find the option 'Allow executing file as program'.<text:line-break/>
Make sure this option is checked. This window can look a bit different depending on your distribution settings.<text:line-break/></text:p>
      <text:p text:style-name="Text_20_body"><draw:frame draw:style-name="mediacenter" draw:name="0" text:anchor-type="paragraph" draw:z-index="0" svg:width="10.265833333333cm" svg:height="10.927291666667cm"><draw:image xlink:href="Pictures/f5d6a8c2e71924a90884a68747c25761.png" xlink:type="simple" xlink:show="embed" xlink:actuate="onLoad"/></draw:frame></text:p>
      <text:p text:style-name="Text_20_body">Double click on <text:span text:style-name="Strong_20_Emphasis">Dinamica.AppImage</text:span> to launch Dinamica EGO.
<text:line-break/>
<text:line-break/></text:p>
      <text:h text:style-name="Heading_20_4" text:outline-level="4"><text:bookmark-start text:name="__RefHeading___terminal_5"/><text:bookmark-start text:name="terminal"/>Terminal<text:bookmark-end text:name="__RefHeading___terminal_5"/><text:bookmark-end text:name="terminal"/></text:h>
      <text:p text:style-name="Text_20_body">Open your favorite terminal application and navigate to the folder corresponding to the extracted folder.<text:line-break/>
Suppose you extracted your files to /home/csr/DinamicaEGO:<text:line-break/></text:p>
      <text:p text:style-name="Preformatted_20_Text">cd /home/csr/DinamicaEGO<text:line-break/>chmod +x Dinamica.AppImage</text:p>
      <text:p text:style-name="Text_20_body">You can then execute the application by typing:</text:p>
      <text:p text:style-name="Preformatted_20_Text">./Dinamica.AppIm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up_dinamica_linux</dc:title>
  </office:meta>
</office:document-meta>
</file>