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on_error"/><text:bookmark-start text:name="__RefHeading___skip_on_error_1"/><text:bookmark-start text:name="skip_on_error"/>Skip On Error<text:bookmark-end text:name="__RefHeading___skip_on_error_1"/><text:bookmark-end text:name="skip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within it and captures and ignores any error that may occur during the execution of the enveloped functors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ny error occurring in any functor within this container will be ignored, thus avoiding the premature termination of the model. In case an output is expected outside of this container, a link between the external functor and its precedent within the container must be established using a type of join functor, otherwise all subsequent execution will be cancel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on_error</dc:title>
  </office:meta>
</office:document-meta>
</file>