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_index_2d_point"/><text:bookmark-start text:name="__RefHeading___spatial_index_2d_point_1"/><text:bookmark-start text:name="spatial_index_2d_point"/>Spatial Index 2D Point<text:bookmark-end text:name="__RefHeading___spatial_index_2d_point_1"/><text:bookmark-end text:name="spatial_index_2d_po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2D point spatial index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Value or constant representing a 2D point spatial index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Value or constant representing a 2D point spatial index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patial_index:2d_points:types" text:style-name="Internet_20_link" text:visited-style-name="Visited_20_Internet_20_Link"> Spatial Index: 2D Points: Type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patialIndex2DPo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_index_2d_point</dc:title>
  </office:meta>
</office:document-meta>
</file>