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_table"/><text:bookmark-start text:name="__RefHeading___sub_table_1"/><text:bookmark-start text:name="sub_table"/>Sub Table<text:bookmark-end text:name="__RefHeading___sub_table_1"/><text:bookmark-end text:name="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table as the sub-table identified by a given chain of keys, within the named set of sub-tables managed by the enclosing <text:a xlink:type="simple" xlink:href="https://dinamicaego.com/dokuwiki/doku.php?id=table_manager" text:style-name="Internet_20_link" text:visited-style-name="Visited_20_Internet_20_Link">Table Manager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set of sub-tables, within the table manager, that this sub-table belongs to.  </text:p>
          </table:table-cell>
        </table:table-row>
        <table:table-row>
          <table:table-cell office:value-type="string" table:style-name="tablecell">
            <text:p text:style-name="tablealignleft"> Sub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hain of keys used to identify the sub-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mpty Sub Table Is Allowed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 empty table can be passed as Sub Table without this functor reporting an error. This is an advanced port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where the fragments and sub-tables corresponding to complete tables are kept. Automatically bound to the innermost enclosing <text:a xlink:type="simple" xlink:href="https://dinamicaego.com/dokuwiki/doku.php?id=table_manager" text:style-name="Internet_20_link" text:visited-style-name="Visited_20_Internet_20_Link">Table Manager</text:a> container. This is an advanced port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's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<text:a xlink:type="simple" xlink:href="https://dinamicaego.com/dokuwiki/doku.php?id=table_manager" text:style-name="Internet_20_link" text:visited-style-name="Visited_20_Internet_20_Link">Table Manager</text:a> container, which supplies the Table Manager port automatically.</text:p>
      <text:p text:style-name="Text_20_body">Sub-tables registered under the same Table Name, distinguished by their Keys, are later combined into a single table by <text:a xlink:type="simple" xlink:href="https://dinamicaego.com/dokuwiki/doku.php?id=merge_sub_tables" text:style-name="Internet_20_link" text:visited-style-name="Visited_20_Internet_20_Link">Merge Sub Tables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_table</dc:title>
  </office:meta>
</office:document-meta>
</file>