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in when creating models that share similar functionalities. They are also an important tool for abstraction, hiding unnecessary details and making it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s that can be transferred from one model to another. They can also be modified and updated at any time without breaking the model where they are being used. They can also depend on other submodels, as long as their definitions do not form a cycle — if an operation (creating, updating, or using a submodel) would introduce a dependency cycle, Dinamica detects the potential cycle and prevents the operation from completing.</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four different types of submodels in Dinamica EGO: system submodels, user submodels, local submodels, and store submodels. The different types of submodels are identified by different icon badges on the representation of the corresponding functors on the model.</text:p>
      <table:table table:style-name="Table_Quotation1">
        <table:table-column/>
        <table:table-row>
          <table:table-cell office:value-type="string" table:style-name="Cell_Quotation1">
            <text:p text:style-name="tablealignleft"> <text:span text:style-name="Strong_20_Emphasis">Note:</text:span> The storage paths mentioned throughout this page (in the table below and in the <text:a xlink:type="simple" xlink:href="#__RefHeading___where_submodels_are_stored_3" text:style-name="Local_20_link" text:visited-style-name="Visited_20_Local_20_Link">Where Submodels Are Stored</text:a> section) differ between <text:span text:style-name="Strong_20_Emphasis">Windows</text:span> and <text:span text:style-name="Strong_20_Emphasis">Linux</text:span>; both are listed where relevant.</text:p>
          </table:table-cell>
        </table:table-row>
      </table:table>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 draw:name="0" text:anchor-type="as-char"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On Windows, they are usually located at <text:span text:style-name="Source_20_Text">C:\Program Files\Dinamica EGO &lt;version&gt;\Submodels</text:span>. On Linux, system submodels are stored inside the application itself, with no corresponding filesystem path.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 draw:name="1" text:anchor-type="as-char"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On Windows, they are usually located at <text:span text:style-name="Source_20_Text">C:\Users\&lt;User&gt;\Documents\Dinamica EGO &lt;version&gt;\Submodels</text:span>. On Linux, they are usually located at <text:span text:style-name="Source_20_Text">/home/&lt;User&gt;/Dinamica EGO &lt;version&gt;/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 draw:name="2" text:anchor-type="as-char"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row>
          <table:table-cell office:value-type="string" table:style-name="tablecell">
            <text:p text:style-name="tablealignleft"> Store Submodel  </text:p>
          </table:table-cell>
          <table:table-cell office:value-type="string" table:style-name="tablecell"/>
          <table:table-cell office:value-type="string" table:style-name="tablecell">
            <text:p text:style-name="tablealignleft"> Store submodels are submodels downloaded by the user from the online Submodel Store. They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If submodels of different types share the same name, there is a precedence order: <text:span text:style-name="Strong_20_Emphasis">local submodels</text:span> take precedence over <text:span text:style-name="Strong_20_Emphasis">user submodels</text:span>, which in turn take precedence over <text:span text:style-name="Strong_20_Emphasis">store submodels</text:span>.</text:p>
          </table:table-cell>
        </table:table-row>
      </table:table>
      <text:p text:style-name="Text_20_body">System and user submodels are presented in the <text:span text:style-name="Emphasis">Submodels</text:span> tab while local submodels are presented in the <text:span text:style-name="Emphasis">Local Submodels</text:span> tab of the <text:a xlink:type="simple" xlink:href="https://dinamicaego.com/dokuwiki/doku.php?id=functor_library" text:style-name="Internet_20_link" text:visited-style-name="Visited_20_Internet_20_Link">Functor Library</text:a>.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ext:h text:style-name="Heading_20_3" text:outline-level="3"><text:bookmark-start text:name="__RefHeading___where_submodels_are_stored_3"/><text:bookmark-start text:name="where_submodels_are_stored"/>Where Submodels Are Stored<text:bookmark-end text:name="__RefHeading___where_submodels_are_stored_3"/><text:bookmark-end text:name="where_submodels_are_stored"/></text:h>
      <text:h text:style-name="Heading_20_4" text:outline-level="4"><text:bookmark-start text:name="__RefHeading___local_submodels_4"/><text:bookmark-start text:name="local_submodels"/>Local Submodels<text:bookmark-end text:name="__RefHeading___local_submodels_4"/><text:bookmark-end text:name="local_submodels"/></text:h>
      <text:p text:style-name="Text_20_body">Local submodels are stored together with the model script. When using the <text:a xlink:type="simple" xlink:href="https://dinamicaego.com/dokuwiki/doku.php?id=ego_script" text:style-name="Internet_20_link" text:visited-style-name="Visited_20_Internet_20_Link">EGO Script</text:a> (<text:span text:style-name="Source_20_Text">.ego</text:span>) or <text:a xlink:type="simple" xlink:href="https://dinamicaego.com/dokuwiki/doku.php?id=xml_script" text:style-name="Internet_20_link" text:visited-style-name="Visited_20_Internet_20_Link">EGOML</text:a> (<text:span text:style-name="Source_20_Text">.egoml</text:span>) format, Dinamica creates a folder next to the script named after the script filename, with the extension replaced by <text:span text:style-name="Source_20_Text">_ego</text:span> or <text:span text:style-name="Source_20_Text">_egoml</text:span> and <text:span text:style-name="Source_20_Text">_Submodels</text:span> appended. For example, a model named <text:span text:style-name="Source_20_Text">simulation model.egoml</text:span> will have its local submodels stored in a subfolder called <text:span text:style-name="Source_20_Text">simulation model_egoml_Submodels</text:span>, and the script files corresponding to each local submodel are located inside that folder. Using a unique submodel folder for each script guarantees that submodels from one script are completely independent from the submodels of any other script.</text:p>
      <table:table table:style-name="Table_Quotation1">
        <table:table-column/>
        <table:table-row>
          <table:table-cell office:value-type="string" table:style-name="Cell_Quotation1">
            <text:p text:style-name="tablealignleft"> <text:span text:style-name="Strong_20_Emphasis">Note:</text:span> If a folder named “Submodels” exists in the same folder as the script, and the script-specific <text:span text:style-name="Source_20_Text">..._Submodels</text:span> folder described above is not found, Dinamica reads the local submodels from that generic “Submodels” folder instead — this folder is shared among all the scripts located in that folder. This is legacy behavior and may be removed in a future version.</text:p>
          </table:table-cell>
        </table:table-row>
      </table:table>
      <text:p text:style-name="Text_20_body">The EGOMLX format works differently: it stores the local submodels and the script together in the same binary file, so no separate submodel folder is used.</text:p>
      <text:h text:style-name="Heading_20_4" text:outline-level="4"><text:bookmark-start text:name="__RefHeading___user_submodels_5"/><text:bookmark-start text:name="user_submodels"/>User Submodels<text:bookmark-end text:name="__RefHeading___user_submodels_5"/><text:bookmark-end text:name="user_submodels"/></text:h>
      <text:p text:style-name="Text_20_body">User submodels are typically stored in the folder <text:span text:style-name="Source_20_Text">C:\Users\&lt;User&gt;\Documents\Dinamica EGO &lt;version&gt;\Submodels</text:span> on Windows, or <text:span text:style-name="Source_20_Text">/home/&lt;User&gt;/Dinamica EGO &lt;version&gt;/Submodels</text:span> on Linux.</text:p>
      <text:h text:style-name="Heading_20_4" text:outline-level="4"><text:bookmark-start text:name="__RefHeading___store_submodels_6"/><text:bookmark-start text:name="store_submodels"/>Store Submodels<text:bookmark-end text:name="__RefHeading___store_submodels_6"/><text:bookmark-end text:name="store_submodels"/></text:h>
      <text:p text:style-name="Text_20_body">Store submodels — those downloaded by the user from the online Submodel Store —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text:p>
      <text:h text:style-name="Heading_20_4" text:outline-level="4"><text:bookmark-start text:name="__RefHeading___system_submodels_7"/><text:bookmark-start text:name="system_submodels"/>System Submodels<text:bookmark-end text:name="__RefHeading___system_submodels_7"/><text:bookmark-end text:name="system_submodels"/></text:h>
      <text:p text:style-name="Text_20_body">System submodels are provided by Dinamica itself: on Windows they are usually located at <text:span text:style-name="Source_20_Text">C:\Program Files\Dinamica EGO &lt;version&gt;\Submodels</text:span>, while on Linux they are stored inside the application itself, with no corresponding filesystem path.</text:p>
      <table:table table:style-name="Table_Quotation1">
        <table:table-column/>
        <table:table-row>
          <table:table-cell office:value-type="string" table:style-name="Cell_Quotation1">
            <text:p text:style-name="tablealignleft"> <text:span text:style-name="Strong_20_Emphasis">Tip:</text:span> Changing the definition of <text:span text:style-name="Strong_20_Emphasis">user submodels</text:span> may break existing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p text:style-name="Horizontal_20_Line"/>
      <text:h text:style-name="Heading_20_2" text:outline-level="2"><text:bookmark-start text:name="__RefHeading___creating_local_submodels_8"/><text:bookmark-start text:name="creating_local_submodels"/>Creating Local Submodels<text:bookmark-end text:name="__RefHeading___creating_local_submodels_8"/><text:bookmark-end text:name="creating_local_submodels"/></text:h>
      <text:p text:style-name="Text_20_body">Local submodels can be created by simply selecting the parts of a model that will be converted to a submodel and choosing <text:span text:style-name="Emphasis">Edit</text:span> → <text:span text:style-name="Emphasis">Create Submodel</text:span> (K). The selection will be replaced by the new submodel and the visual representation of the new submodel will be available to be edited as a new tab on the script editor.</text:p>
      <text:p text:style-name="Text_20_body">At any time, the user can make changes to the local submodel and apply those changes by clicking <text:span text:style-name="Emphasis">Apply Changes / Edit Submodel Properties</text:span> on the model toolbar. See the <text:a xlink:type="simple" xlink:href="#__RefHeading___updating_local_submodels_12" text:style-name="Local_20_link" text:visited-style-name="Visited_20_Local_20_Link">Updating Local Submodels</text:a> section below for more information.</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2" text:outline-level="2"><text:bookmark-start text:name="__RefHeading___instantiating_local_submodels_9"/><text:bookmark-start text:name="instantiating_local_submodels"/>Instantiating Local Submodels<text:bookmark-end text:name="__RefHeading___instantiating_local_submodels_9"/><text:bookmark-end text:name="instantiating_local_submodels"/></text:h>
      <text:p text:style-name="Text_20_body">Local submodels from a model are placed in a special tab on the <text:a xlink:type="simple" xlink:href="https://dinamicaego.com/dokuwiki/doku.php?id=functor_library" text:style-name="Internet_20_link" text:visited-style-name="Visited_20_Internet_20_Link">Functor Library</text:a> called <text:span text:style-name="Emphasis">Local Submodels</text:span>. These local submodels are grouped by model name.</text:p>
      <text:p text:style-name="Text_20_body">To instantiate a local submodel as part of a model, just expand the group on the <text:span text:style-name="Emphasis">Local Submodels</text:span> tab corresponding to the current model and drag the submodel functor representation to the <text:a xlink:type="simple" xlink:href="https://dinamicaego.com/dokuwiki/doku.php?id=model_presentation" text:style-name="Internet_20_link" text:visited-style-name="Visited_20_Internet_20_Link">model presentation</text:a> area.</text:p>
      <text:p text:style-name="Text_20_body">It is worth noting that dragging the functor representation belonging to a different model will import the definition of the local submodel from that model — see <text:a xlink:type="simple" xlink:href="#__RefHeading___copying_importing_a_local_submodel_between_models_14" text:style-name="Local_20_link" text:visited-style-name="Visited_20_Local_20_Link">Copying (Importing) a Local Submodel Between Models</text:a> below.</text:p>
      <text:h text:style-name="Heading_20_3" text:outline-level="3"><text:bookmark-start text:name="__RefHeading___searching_for_submodels_10"/><text:bookmark-start text:name="searching_for_submodels"/>Searching for Submodels<text:bookmark-end text:name="__RefHeading___searching_for_submodels_10"/><text:bookmark-end text:name="searching_for_submodels"/></text:h>
      <text:p text:style-name="Text_20_body">The search boxes throughout the interface (for example, in the Explorer or in the Functor Library) support special filters that narrow results down to submodels: <text:span text:style-name="Source_20_Text">is:submodel</text:span> (any submodel), <text:span text:style-name="Source_20_Text">is:systemsubmodel</text:span>, <text:span text:style-name="Source_20_Text">is:usersubmodel</text:span>, <text:span text:style-name="Source_20_Text">is:localsubmodel</text:span>, and <text:span text:style-name="Source_20_Text">is:storesubmodel</text:span>. The <text:span text:style-name="Emphasis">Also search for additional info</text:span> option must be enabled in the search box menu for these filters to work.</text:p>
      <text:h text:style-name="Heading_20_2" text:outline-level="2"><text:bookmark-start text:name="__RefHeading___navigating_submodels_11"/><text:bookmark-start text:name="navigating_submodels"/>Navigating Submodels<text:bookmark-end text:name="__RefHeading___navigating_submodels_11"/><text:bookmark-end text:name="navigating_submodels"/></text:h>
      <text:p text:style-name="Text_20_body">Navigating between the local submodels and the main model in a script editor can be done by clicking on the corresponding model/submodel tab on the <text:a xlink:type="simple" xlink:href="https://dinamicaego.com/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 draw:name="Navigating between local submodels Legend" text:anchor-type="as-char" draw:z-index="0" svg:width="28.839583333333cm" style:rel-width="100%"><draw:text-box><text:p text:style-name="legendcenter"><draw:frame draw:style-name="media" draw:name="Navigating between local submodels" text:anchor-type="as-char" draw:z-index="3"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12"/><text:bookmark-start text:name="updating_local_submodels"/>Updating Local Submodels<text:bookmark-end text:name="__RefHeading___updating_local_submodels_12"/><text:bookmark-end text:name="updating_local_submodels"/></text:h>
      <text:p text:style-name="Text_20_body">At any time, the user can add or remove inputs and outputs or even change the combination of functors defining the submodel.</text:p>
      <text:p text:style-name="Text_20_body">The <text:a xlink:type="simple" xlink:href="https://dinamicaego.com/dokuwiki/doku.php?id=model_presentation#functor_action_bar" text:style-name="Internet_20_link" text:visited-style-name="Visited_20_Internet_20_Link">functor action bar</text:a> of all functors contained inside a submodel script exhibits additional options for <text:span text:style-name="Emphasis">export functor inputs and outputs</text:span>. Exporting a new input or output can be performed following the steps below:</text:p>
      <text:p text:style-name="Text_20_body">First, click on the functor whose inputs or outputs will be exported.</text:p>
      <text:p text:style-name="Text_20_body">Select <text:span text:style-name="Emphasis">export functor inputs and outputs</text:span> on the <text:a xlink:type="simple" xlink:href="https://dinamicaego.com/dokuwiki/doku.php?id=model_presentation#functor_action_bar" text:style-name="Internet_20_link" text:visited-style-name="Visited_20_Internet_20_Link">functor action bar</text:a> and choose the inputs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p text:style-name="Text_20_body">Choose <text:span text:style-name="Emphasis">Submodel Options</text:span> on the model toolbar and then click <text:span text:style-name="Emphasis">Apply Changes / Edit Submodel Properties</text:span>. That brings up the submodel editor dialog where you can define a new name, description and icon for the submodel or reorder its inputs and outputs (or even remove some of them). Clicking <text:span text:style-name="Emphasis">Ok</text:span> propagates the changes to all parts of your model (and dependent submodels) where the submodel is used.</text:p>
      <text:p text:style-name="Text_20_body">The submodel editor dialog also lets you set the submodel's <text:span text:style-name="Strong_20_Emphasis">group</text:span>, which controls where it appears in the <text:a xlink:type="simple" xlink:href="https://dinamicaego.com/dokuwiki/doku.php?id=functor_library" text:style-name="Internet_20_link" text:visited-style-name="Visited_20_Internet_20_Link">Functor Library</text:a>. A group name can contain subgroups by separating them with a colon (<text:span text:style-name="Source_20_Text">“:”</text:span>); for example, <text:span text:style-name="Source_20_Text">“Elevation Graph:Tools:Debug”</text:span> places the submodel in a <text:span text:style-name="Emphasis">Debug</text:span> subgroup, itself inside a <text:span text:style-name="Emphasis">Tools</text:span> subgroup, inside an <text:span text:style-name="Emphasis">Elevation Graph</text:span> group. This is specific to submodels: an ordinary functor's placement in the Library is fixed by its own definition and cannot be changed by the user, but a submodel's group — and therefore whether it appears in a subgroup — is under the control of whoever creates or edits it.</text:p>
      <text:p text:style-name="Text_20_body">Below you can see two examples of updating the input and output ports of a local submodel:</text:p>
      <text:list text:style-name="List_20_1" text:continue-numbering="false">
        <text:list-item>
          <text:p text:style-name="List_20_1_Content_First"> <text:span text:style-name="Strong_20_Emphasis">Example 1</text:span> — exporting and updating ports using the functor action bar:<text:line-break/></text:p>
        </text:list-item>
        <text:list-item>
          <text:p text:style-name="List_20_1_Content_Last"> <text:span text:style-name="Strong_20_Emphasis">Example 2</text:span> — an additional approach to the same task:<text:line-break/></text:p>
        </text:list-item>
      </text:list>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Table_Quotation1">
        <table:table-column/>
        <table:table-row>
          <table:table-cell office:value-type="string" table:style-name="Cell_Quotation1">
            <text:p text:style-name="tablealignleft"> <text:span text:style-name="Strong_20_Emphasis">Tip:</text:span>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chosen icon is automatically used to define the color of the functor representing the submodel on the graphical interface. The set of icons is usually installed in the folder <text:span text:style-name="Source_20_Text">IconSamples</text:span> in your Dinamica EGO installation folder.</text:p>
          </table:table-cell>
        </table:table-row>
      </table:table>
      <text:p text:style-name="Text_20_body">When updating a local submodel, the changes from all dependent local submodels will also be propagated. This means that updating a submodel always updates the whole chain of local submodels that use that submodel as part of their definition.</text:p>
      <text:p text:style-name="Text_20_body">Removing ports from a local submodel is also similar to updating the exported ports. You can remove the ports using the <text:span text:style-name="Emphasis">export functor inputs and outputs</text:span> option on the <text:a xlink:type="simple" xlink:href="https://dinamicaego.com/dokuwiki/doku.php?id=model_presentation#functor_action_bar" text:style-name="Internet_20_link" text:visited-style-name="Visited_20_Internet_20_Link">functor action bar</text:a> and unchecking the corresponding port on the <text:span text:style-name="Emphasis">Exported Ports</text:span> dialog, or using the <text:span text:style-name="Emphasis">Apply Changes / Edit Submodel Properties</text:span> dialog.</text:p>
      <text:p text:style-name="Text_20_body">Changing the order of the input or output ports can only be done by editing the port list on the <text:span text:style-name="Emphasis">Apply Changes / Edit Submodel Properties</text:span> dialog.</text:p>
      <text:h text:style-name="Heading_20_2" text:outline-level="2"><text:bookmark-start text:name="__RefHeading___submodel_dependencies_13"/><text:bookmark-start text:name="submodel_dependencies"/>Submodel Dependencies<text:bookmark-end text:name="__RefHeading___submodel_dependencies_13"/><text:bookmark-end text:name="submodel_dependencies"/></text:h>
      <text:p text:style-name="Text_20_body">Since submodels can use other submodels as part of their definitions, it is very convenient to know how those dependencies are organized. The dependency viewer is not limited to local submodels — it shows the local, user, store, and system submodels a model uses, and how they depend on each other.</text:p>
      <text:p text:style-name="Text_20_body">You can open it by clicking the graph icon at the bottom of the model toolbar, or by choosing <text:span text:style-name="Emphasis">Submodels</text:span> → <text:span text:style-name="Emphasis">Show Model Dependencies</text:span> (Ctrl+U).</text:p>
      <text:p text:style-name="Text_20_body">On the dependency graph viewer, every submodel involved is represented by its name and corresponding icon. An arrow pointing from a submodel A to a submodel B means that submodel A is used by submodel B. Multiple arrows mean that a submodel is used more than once. Clicking on any local submodel shown in the visualization navigates to it.</text:p>
      <text:p text:style-name="Text_20_body">Clicking the <text:span text:style-name="Emphasis">Remove Unused</text:span> button removes all local submodels defined by the current model that are not being used, either as part of the model's own definition or by any of its other local submodels.</text:p>
      <text:h text:style-name="Heading_20_2" text:outline-level="2"><text:bookmark-start text:name="__RefHeading___copying_importing_a_local_submodel_between_models_14"/><text:bookmark-start text:name="copying_importing_a_local_submodel_between_models"/>Copying (Importing) a Local Submodel Between Models<text:bookmark-end text:name="__RefHeading___copying_importing_a_local_submodel_between_models_14"/><text:bookmark-end text:name="copying_importing_a_local_submodel_between_models"/></text:h>
      <text:p text:style-name="Text_20_body">It is possible to copy local submodel definitions between models. Once the submodel is copied from one model to another, the submodels can be modified and updated independently.</text:p>
      <text:p text:style-name="Text_20_body">You can copy a local submodel definition by dragging a local submodel from the <text:a xlink:type="simple" xlink:href="https://dinamicaego.com/dokuwiki/doku.php?id=functor_library" text:style-name="Internet_20_link" text:visited-style-name="Visited_20_Internet_20_Link">Functor Library</text:a> to the <text:a xlink:type="simple" xlink:href="https://dinamicaego.com/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the <text:span text:style-name="Emphasis">Import submodel definition</text:span> button on the <text:a xlink:type="simple" xlink:href="https://dinamicaego.com/dokuwiki/doku.php?id=functor_library#functor_library_bar" text:style-name="Internet_20_link" text:visited-style-name="Visited_20_Internet_20_Link">functor library bar</text:a> of the local submodel tab of the <text:a xlink:type="simple" xlink:href="https://dinamicaego.com/dokuwiki/doku.php?id=functor_library" text:style-name="Internet_20_link" text:visited-style-name="Visited_20_Internet_20_Link">Functor Library</text:a>. The definitions of system and user submodels can also be imported using the corresponding <text:span text:style-name="Emphasis">Import submodel definition</text:span> button on the <text:a xlink:type="simple" xlink:href="https://dinamicaego.com/dokuwiki/doku.php?id=functor_library#functor_library_bar" text:style-name="Internet_20_link" text:visited-style-name="Visited_20_Internet_20_Link">functor library bar</text:a> of the submodel tab of the <text:a xlink:type="simple" xlink:href="https://dinamicaego.com/dokuwiki/doku.php?id=functor_library" text:style-name="Internet_20_link" text:visited-style-name="Visited_20_Internet_20_Link">Functor Library</text:a>.</text:p>
      <text:p text:style-name="Text_20_body">Submodels already used in the model can also be imported through the <text:span text:style-name="Emphasis">Submodels</text:span> menu: <text:span text:style-name="Emphasis">Submodels</text:span> → <text:span text:style-name="Emphasis">Import Selected Submodel</text:span> (Ctrl+G) imports the definition of the currently selected submodel instance, while <text:span text:style-name="Emphasis">Submodels</text:span> → <text:span text:style-name="Emphasis">Import All Submodels</text:span> imports the definitions of every system, store, and user submodel used directly or indirectly by the model.</text:p>
      <text:h text:style-name="Heading_20_2" text:outline-level="2"><text:bookmark-start text:name="__RefHeading___turning_a_local_submodel_into_a_user_submodel_publishing_15"/><text:bookmark-start text:name="turning_a_local_submodel_into_a_user_submodel_publishing"/>Turning a Local Submodel into a User Submodel (Publishing)<text:bookmark-end text:name="__RefHeading___turning_a_local_submodel_into_a_user_submodel_publishing_15"/><text:bookmark-end text:name="turning_a_local_submodel_into_a_user_submodel_publishing"/></text:h>
      <text:p text:style-name="Text_20_body">Once your local submodel has been developed and fully tested, you can turn it into a user submodel.</text:p>
      <text:p text:style-name="Text_20_body">To publish a local submodel into a user submodel, click the <text:span text:style-name="Emphasis">Publish Submodel</text:span> button on the <text:span text:style-name="Emphasis">Submodel Options</text:span> drop-down menu located on the model toolbar.</text:p>
      <text:p text:style-name="Text_20_body">Turning a local submodel into a user submodel makes reusing the submodel easier — the submodel will always be available to be used in your next models — but it has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s using its definition, those models will not work anymore.</text:p>
      <text:h text:style-name="Heading_20_2" text:outline-level="2"><text:bookmark-start text:name="__RefHeading___the_submodel_store_16"/><text:bookmark-start text:name="the_submodel_store"/>The Submodel Store<text:bookmark-end text:name="__RefHeading___the_submodel_store_16"/><text:bookmark-end text:name="the_submodel_store"/></text:h>
      <text:p text:style-name="Text_20_body">The Submodel Store is Dinamica EGO's online repository of submodels shared by the community.</text:p>
      <text:h text:style-name="Heading_20_3" text:outline-level="3"><text:bookmark-start text:name="__RefHeading___browsing_and_installing_submodels_17"/><text:bookmark-start text:name="browsing_and_installing_submodels"/>Browsing and Installing Submodels<text:bookmark-end text:name="__RefHeading___browsing_and_installing_submodels_17"/><text:bookmark-end text:name="browsing_and_installing_submodels"/></text:h>
      <text:p text:style-name="Text_20_body">To browse and install submodels from the Submodel Store, choose <text:span text:style-name="Emphasis">Submodels</text:span> → <text:span text:style-name="Emphasis">Submodel Store</text:span> on the model toolbar. Select the desired submodel from the list and click <text:span text:style-name="Emphasis">Install Selected</text:span> to download it; it then becomes available locally as a store submodel.</text:p>
      <text:h text:style-name="Heading_20_3" text:outline-level="3"><text:bookmark-start text:name="__RefHeading___versioning_and_compatibility_18"/><text:bookmark-start text:name="versioning_and_compatibility"/>Versioning and Compatibility<text:bookmark-end text:name="__RefHeading___versioning_and_compatibility_18"/><text:bookmark-end text:name="versioning_and_compatibility"/></text:h>
      <text:p text:style-name="Text_20_body">Store submodels are versioned in relation to the Dinamica EGO version active at the time each update is published, rather than through an independent version number. Each time a submodel is published or updated, that update is tagged with the Dinamica EGO version used to make it.</text:p>
      <text:p text:style-name="Text_20_body">When a user requests a store submodel, they receive the <text:span text:style-name="Strong_20_Emphasis">most recently published update that is compatible with their installed version</text:span> — that is, the newest update, among all updates tagged with a version less than or equal to the user's own, regardless of whether an even newer update exists for a higher, incompatible version. Updating a submodel using the same Dinamica EGO version as a previous update simply overrides that previous update, since both share the same version tag.</text:p>
      <text:p text:style-name="Text_20_body">This has a subtle consequence: an update published later using an <text:span text:style-name="Strong_20_Emphasis">older</text:span> Dinamica EGO version can still become the newest compatible update for users on a <text:span text:style-name="Strong_20_Emphasis">newer</text:span> version, superseding an update they had previously received — as long as no newer update exists that is tagged with an even higher version. The following worked example illustrates this:</text:p>
      <text:list text:style-name="Numbering_20_1" text:continue-numbering="false">
        <text:list-item>
          <text:p text:style-name="Numbering_20_1_Content_First"> A user on Dinamica 8.10 publishes Submodel X, then updates it twice more, all while still on 8.10. Since every one of these updates shares the same version tag (8.10), each one overrides the previous one, leaving “Submodel X v3” as the current update tagged 8.10.</text:p>
        </text:list-item>
        <text:list-item>
          <text:p text:style-name="Numbering_20_1_Content"> At this point, both Dinamica 8.10 and Dinamica 8.11 users receive “Submodel X v3” — 8.10 because it is their own version's update, and 8.11 because no update tagged 8.11 exists yet, so the newest compatible update is still the one tagged 8.10.</text:p>
        </text:list-item>
        <text:list-item>
          <text:p text:style-name="Numbering_20_1_Content"> A user on Dinamica 8.11 now updates Submodel X to “v4”. This creates a new update tagged 8.11. From this point, Dinamica 8.11 users receive “Submodel X v4” (the newest update compatible with 8.11), while Dinamica 8.10 users are unaffected and still receive “Submodel X v3” (the update tagged 8.11 is not compatible with them).</text:p>
        </text:list-item>
        <text:list-item>
          <text:p text:style-name="Numbering_20_1_Content_Last"> A user on Dinamica 8.10 now updates Submodel X again, to “v3.1”. This overrides the existing update tagged 8.10 (previously “v3”). Dinamica 8.10 users now receive “Submodel X v3.1”. Because this update is more recent than the “v4” update tagged 8.11, it also becomes the newest compatible update for Dinamica 8.11 users — so Dinamica 8.11 users now receive “Submodel X v3.1” too, even though “v4” still exists.</text:p>
        </text:list-item>
      </text:list>
      <text:h text:style-name="Heading_20_3" text:outline-level="3"><text:bookmark-start text:name="__RefHeading___checking_for_updates_19"/><text:bookmark-start text:name="checking_for_updates"/>Checking for Updates<text:bookmark-end text:name="__RefHeading___checking_for_updates_19"/><text:bookmark-end text:name="checking_for_updates"/></text:h>
      <text:p text:style-name="Text_20_body">To check whether an installed store submodel has a newer, compatible update available (see <text:a xlink:type="simple" xlink:href="#__RefHeading___versioning_and_compatibility_18" text:style-name="Local_20_link" text:visited-style-name="Visited_20_Local_20_Link">Versioning and Compatibility</text:a> above), choose <text:span text:style-name="Emphasis">Submodels</text:span> → <text:span text:style-name="Emphasis">Submodel Manager</text:span> (Ctrl+G), then use the <text:span text:style-name="Emphasis">Check for Updates</text:span> option.</text:p>
      <text:h text:style-name="Heading_20_2" text:outline-level="2"><text:bookmark-start text:name="__RefHeading___deleting_submodels_20"/><text:bookmark-start text:name="deleting_submodels"/>Deleting Submodels<text:bookmark-end text:name="__RefHeading___deleting_submodels_20"/><text:bookmark-end text:name="deleting_submodels"/></text:h>
      <text:h text:style-name="Heading_20_3" text:outline-level="3"><text:bookmark-start text:name="__RefHeading___deleting_a_local_submodel_21"/><text:bookmark-start text:name="deleting_a_local_submodel"/>Deleting a Local Submodel<text:bookmark-end text:name="__RefHeading___deleting_a_local_submodel_21"/><text:bookmark-end text:name="deleting_a_local_submodel"/></text:h>
      <text:p text:style-name="Text_20_body">To delete a local submodel, select it among the local submodels of the model and choose <text:span text:style-name="Emphasis">Remove Submodel</text:span> on the <text:span text:style-name="Emphasis">Submodel Options</text:span> menu. If the submodel is still being used — either by the main model script or by another local submodel — Dinamica reports this, shows where it is being used, and the removal fails.</text:p>
      <table:table table:style-name="Table_Quotation1">
        <table:table-column/>
        <table:table-row>
          <table:table-cell office:value-type="string" table:style-name="Cell_Quotation1">
            <text:p text:style-name="tablealignleft"> <text:span text:style-name="Strong_20_Emphasis">Tip:</text:span> Before attempting to remove a local submodel, it is a good idea to check the <text:a xlink:type="simple" xlink:href="#__RefHeading___submodel_dependencies_13" text:style-name="Local_20_link" text:visited-style-name="Visited_20_Local_20_Link">dependency viewer</text:a> (<text:span text:style-name="Emphasis">Submodels</text:span> → <text:span text:style-name="Emphasis">Show Model Dependencies</text:span>) to confirm the submodel is not being used elsewhere.</text:p>
          </table:table-cell>
        </table:table-row>
      </table:table>
      <text:h text:style-name="Heading_20_3" text:outline-level="3"><text:bookmark-start text:name="__RefHeading___deleting_a_user_or_store_submodel_22"/><text:bookmark-start text:name="deleting_a_user_or_store_submodel"/>Deleting a User or Store Submodel<text:bookmark-end text:name="__RefHeading___deleting_a_user_or_store_submodel_22"/><text:bookmark-end text:name="deleting_a_user_or_store_submodel"/></text:h>
      <text:p text:style-name="Text_20_body">User and store submodels are both removed through the <text:span text:style-name="Emphasis">Submodel Manager</text:span> dialog (<text:span text:style-name="Emphasis">Submodels</text:span> → <text:span text:style-name="Emphasis">Submodel Manager</text:span>): select the submodel in question and click <text:span text:style-name="Emphasis">Remove</text:span>.</text:p>
      <table:table table:style-name="Table_Quotation1">
        <table:table-column/>
        <table:table-row>
          <table:table-cell office:value-type="string" table:style-name="Cell_Quotation1">
            <text:p text:style-name="tablealignleft"> <text:span text:style-name="Strong_20_Emphasis">Warning:</text:span> Removing a user submodel will break any model script that uses it as part of its definition, since — unlike local submodels — models do not carry their own copy of a user submodel's definition.</text:p>
          </table:table-cell>
        </table:table-row>
      </table:table>
      <text:h text:style-name="Heading_20_2" text:outline-level="2"><text:bookmark-start text:name="__RefHeading___submodel_expansion_and_execution_23"/><text:bookmark-start text:name="submodel_expansion_and_execution"/>Submodel Expansion and Execution<text:bookmark-end text:name="__RefHeading___submodel_expansion_and_execution_23"/><text:bookmark-end text:name="submodel_expansion_and_execution"/></text:h>
      <text:p text:style-name="Text_20_body">Before executing a model, Dinamica EGO can expand all submodels used in it, replacing each submodel instance with its internal functor definition. This expansion does not modify the model the user is working on — it is applied to a copy of the model that is submitted for execution, leaving the original model and its submodel instances untouched. This removes data copy constraints caused by submodel usage.</text:p>
      <text:list text:style-name="List_20_1" text:continue-numbering="false">
        <text:list-item>
          <text:p text:style-name="List_20_1_Content_First"> This behavior is controlled by the <text:span text:style-name="Emphasis">Expand submodels before executing a model</text:span> option, found under <text:span text:style-name="Emphasis">Tools</text:span> → <text:span text:style-name="Emphasis">Options</text:span> | <text:span text:style-name="Emphasis">Advanced</text:span>. On the command line, it can be disabled using the <text:span text:style-name="Source_20_Text">-disable-submodel-expansions</text:span> flag of the <text:a xlink:type="simple" xlink:href="https://dinamicaego.com/dokuwiki/doku.php?id=dinamica_console" text:style-name="Internet_20_link" text:visited-style-name="Visited_20_Internet_20_Link">Dinamica Console</text:a>.</text:p>
        </text:list-item>
        <text:list-item>
          <text:p text:style-name="List_20_1_Content_Last"> When submodel expansion is enabled, the <text:span text:style-name="Emphasis">Remove all unnecessary intermediate carrier functors before executing a model</text:span> option (same Options panel; <text:span text:style-name="Source_20_Text">-remove-redundant-carriers</text:span> on the command line) can additionally be enabled to remove unnecessary intermediate carrier functors introduced by the expansion. Use with caution: removal can prevent the content of some output ports from being inspected and, in rare cases, may change model semantics.</text:p>
        </text:list-item>
      </text:list>
      <text:p text:style-name="Text_20_body">It is also possible to manually expand submodels as part of editing the model itself, replacing a submodel instance — local, user, store, or system — with its internal definition. This can be done for the currently selected submodel via <text:span text:style-name="Emphasis">Submodels</text:span> → <text:span text:style-name="Emphasis">Expand Selected Submodel</text:span> (Ctrl+E), or for every submodel used directly or indirectly by the model via <text:span text:style-name="Emphasis">Submodels</text:span> → <text:span text:style-name="Emphasis">Expand All Submodels</text:span>. Unlike the automatic expansion that happens before execution, these options do change the model being edited by the user — the expanded functors permanently replace the submodel instance in the model.</text:p>
      <text:p text:style-name="Horizontal_20_Line"/>
      <text:h text:style-name="Heading_20_2" text:outline-level="2"><text:bookmark-start text:name="__RefHeading___see_also_24"/><text:bookmark-start text:name="see_also"/>See Also<text:bookmark-end text:name="__RefHeading___see_also_24"/><text:bookmark-end text:name="see_also"/></text:h>
      <text:list text:style-name="List_20_1" text:continue-numbering="false">
        <text:list-item>
          <text:p text:style-name="List_20_1_Content_First"> <text:a xlink:type="simple" xlink:href="https://dinamicaego.com/dokuwiki/doku.php?id=functor_library" text:style-name="Internet_20_link" text:visited-style-name="Visited_20_Internet_20_Link">Functor Library</text:a></text:p>
        </text:list-item>
        <text:list-item>
          <text:p text:style-name="List_20_1_Content"> <text:a xlink:type="simple" xlink:href="https://dinamicaego.com/dokuwiki/doku.php?id=model_presentation" text:style-name="Internet_20_link" text:visited-style-name="Visited_20_Internet_20_Link">Model Presentation</text:a></text:p>
        </text:list-item>
        <text:list-item>
          <text:p text:style-name="List_20_1_Content_Last"> <text:a xlink:type="simple" xlink:href="https://dinamicaego.com/dokuwiki/doku.php?id=dinamica_console" text:style-name="Internet_20_link" text:visited-style-name="Visited_20_Internet_20_Link">Dinamica Conso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