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"/><text:bookmark-start text:name="__RefHeading___table_1"/><text:bookmark-start text:name="table"/>Table<text:bookmark-end text:name="__RefHeading___table_1"/><text:bookmark-end text:name="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s a structure used as a link to other functor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Data carrier for tab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e object is a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able</dc:title>
  </office:meta>
</office:document-meta>
</file>