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158634c934f4fec0b887f489bb2f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"/><text:bookmark-start text:name="__RefHeading___table_manager_1"/><text:bookmark-start text:name="table_manager"/>Table Manager<text:bookmark-end text:name="__RefHeading___table_manager_1"/><text:bookmark-end text:name="table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nd manage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Here is an example of how to use the Table Manager:</text:p>
      <text:p text:style-name="Text_20_body"><draw:frame draw:style-name="media" draw:name="Table Manager Functor Usage Example Legend" text:anchor-type="as-char" draw:z-index="0" svg:width="35.189583333333cm" style:rel-width="100%"><draw:text-box><text:p text:style-name="legendcenter"><draw:frame draw:style-name="media" draw:name="Table Manager Functor Usage Example" text:anchor-type="as-char" draw:z-index="0" svg:width="35.189583333333cm" style:rel-width="100%" svg:height="12.461875cm" style:rel-height="scale"><draw:image xlink:href="Pictures/f6158634c934f4fec0b887f489bb2f56.png" xlink:type="simple" xlink:show="embed" xlink:actuate="onLoad"/></draw:frame>Table Manager Functor Usage Example</text:p></draw:text-box></draw:frame></text:p>
      <text:p text:style-name="Text_20_body"><text:a xlink:type="simple" xlink:href="https://www.csr.ufmg.br/dinamica/dokuwiki/lib/exe/fetch.php?media=regionmanagerexample.zip" text:style-name="Internet_20_link" text:visited-style-name="Visited_20_Internet_20_Link">Download Table Manager Example Model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</dc:title>
  </office:meta>
</office:document-meta>
</file>