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16a6f8a2d14293413381990c8653a3e.jpg"/>
  <manifest:file-entry manifest:media-type="image/jpeg" manifest:full-path="Pictures/f3e22fd0a98ef0ff24034902b2775703.jpg"/>
  <manifest:file-entry manifest:media-type="image/jpeg" manifest:full-path="Pictures/038f5ad9b893596fb2523359cbde878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landscape_metrics_in_dinamica_ego"/><text:bookmark-start text:name="__RefHeading___landscape_metrics_in_dinamica_ego_1"/><text:bookmark-start text:name="landscape_metrics_in_dinamica_ego"/>Landscape metrics in Dinamica EGO<text:bookmark-end text:name="__RefHeading___landscape_metrics_in_dinamica_ego_1"/><text:bookmark-end text:name="landscape_metrics_i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Calculate landscape metrics </text:p>
        </text:list-item>
        <text:list-item>
          <text:p text:style-name="List_20_1_Content"> Mean patch size</text:p>
        </text:list-item>
        <text:list-item>
          <text:p text:style-name="List_20_1_Content"> Mean patch edge length</text:p>
        </text:list-item>
        <text:list-item>
          <text:p text:style-name="List_20_1_Content"> Fractal dimension</text:p>
        </text:list-item>
        <text:list-item>
          <text:p text:style-name="List_20_1_Content_Last"> Functors: <text:line-break/> <text:a xlink:type="simple" xlink:href="https://dinamicaego.com/dokuwiki/doku.php?id=log_policy" text:style-name="Internet_20_link" text:visited-style-name="Visited_20_Internet_20_Link">Log policy</text:a><text:line-break/></text:p>
        </text:list-item>
      </text:list>
      <text:p text:style-name="Text_20_body">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independently of the perceptions of individual species-,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In this context, we introduce here a series of models designed in Dinamica EGO to calculate landscape metrics. Instead of providing a black box solution, all these metrics are developed using Dinamica EGO modeling language, thus they serve as templates to derive a wide variety of metrics.</text:p>
      <text:p text:style-name="Text_20_body">Load the model “calc_mean_patch_sizes_and_standard_deviations.ego” from Examples\landscape_metrics\calc_mean_patch_sizes_and_standard_deviations</text:p>
      <text:p text:style-name="Text_20_body"><draw:frame draw:style-name="mediacenter" draw:name="0" text:anchor-type="paragraph" draw:z-index="0" svg:width="19.737916666667cm" style:rel-width="100%" svg:height="9.128125cm" style:rel-height="scale"><draw:image xlink:href="Pictures/b16a6f8a2d14293413381990c8653a3e.jpg" xlink:type="simple" xlink:show="embed" xlink:actuate="onLoad"/></draw:frame></text:p>
      <text:p text:style-name="Text_20_body">The Calc Mean Patch Sizes and Standard Deviations is a <text:a xlink:type="simple" xlink:href="https://dinamicaego.com/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Remember: a <text:a xlink:type="simple" xlink:href="https://dinamicaego.com/dokuwiki/doku.php?id=submodels" text:style-name="Internet_20_link" text:visited-style-name="Visited_20_Internet_20_Link">submodel</text:a> is a set of other functors (a model) combined to perform specific operations.</text:p></table:table-cell></table:table-row></table:table></draw:text-box></draw:frame>Inside this submodel there is a <text:span text:style-name="Emphasis">Log Policy</text:span> functor  that is used in order to run the model in silent mode, thus increasing its processing speed.  </text:p>
      <text:p text:style-name="Text_20_body"><draw:frame draw:style-name="mediacenter" draw:name="1" text:anchor-type="paragraph" draw:z-index="1" svg:width="26.617083333333cm" style:rel-width="100%" svg:height="12.091458333333cm" style:rel-height="scale"><draw:image xlink:href="Pictures/f3e22fd0a98ef0ff24034902b2775703.jpg" xlink:type="simple" xlink:show="embed" xlink:actuate="onLoad"/></draw:frame></text:p>
      <text:p text:style-name="Text_20_body">Load now the model “calc_mean_patch_edges_and_standard_deviations.ego” from Examples\landscape_metrics\ calc_mean_patch_edges_and_standard_deviations.</text:p>
      <text:p text:style-name="Text_20_body">This model calculates the edge length of each patch of a landscape class and for each class the mean patch edge length and patch edge length standard deviation. </text:p>
      <text:p text:style-name="Text_20_body"><draw:frame draw:style-name="mediacenter" draw:name="2" text:anchor-type="paragraph" draw:z-index="2" svg:width="20.267083333333cm" style:rel-width="100%" svg:height="11.297708333333cm" style:rel-height="scale"><draw:image xlink:href="Pictures/038f5ad9b893596fb2523359cbde878c.jpg" xlink:type="simple" xlink:show="embed" xlink:actuate="onLoad"/></draw:frame></text:p>
      <text:p text:style-name="Text_20_body">These two set of metrics are input for more complex metrics, such as fractal dimension and largest patch index.  For example, fractal dimension for a landscape class can be estimated using the perimeter-area relationship, so If sufficient data are available, the slope of the line obtained by regressing log(P), patch edge lengths, on log(A), patch areas, is equal to 2/D (Burrough, 1986). Check other landscape metrics models, such as mean patch distance, largest patch index, in Examples\landscape_metrics.</text:p>
      <text:p text:style-name="Text_20_body"><text:a xlink:type="simple" xlink:href="https://dinamicaego.com/dokuwiki/doku.php?id=tutorial:redd_case_study"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landscape_metrics_in_dinamica_ego</dc:title>
  </office:meta>
</office:document-meta>
</file>