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redd_case_study"/><text:bookmark-start text:name="__RefHeading___redd_case_study_1"/><text:bookmark-start text:name="redd_case_study"/>REDD case study<text:bookmark-end text:name="__RefHeading___redd_case_study_1"/><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www.csr.ufmg.br/dinamica/redd/redd.html" text:style-name="Internet_20_link" text:visited-style-name="Visited_20_Internet_20_Link">http://www.csr.ufmg.br/dinamica/redd/redd.html</text:a></text:p>
          </table:table-cell>
        </table:table-row>
      </table:table>
      <text:h text:style-name="Heading_20_2" text:outline-level="2"><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a xlink:type="simple" xlink:href="https://dinamicaego.com/dokuwiki/doku.php?id=calc_neighborhood" text:style-name="Internet_20_link" text:visited-style-name="Visited_20_Internet_20_Link">Calc Neighborhood</text:a><text:line-break/><text:a xlink:type="simple" xlink:href="https://dinamicaego.com/dokuwiki/doku.php?id=calc_spatial_lag" text:style-name="Internet_20_link" text:visited-style-name="Visited_20_Internet_20_Link">Calc Spatial Lag</text:a><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FAS, 2008) adopted the use of simulation models (Soares-Filho et al., 2006).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3"/><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3"/><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Soares-Filho et. al, 2008, Soares-Filho et. al, 2010).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simulate_deforestation_under_socioeconomic_scenarios.xml” from \ Examples\REDD_case_study. This model is composed of three main parts: the input data, pre-calculation, and the simulation model itself. </text:p>
      <text:p text:style-name="Text_20_body"><draw:frame draw:style-name="mediacenter" draw:name="1" text:anchor-type="paragraph" draw:z-index="1" svg:width="37.94125cm" style:rel-width="100%" svg:height="16.906875cm" style:rel-height="scale"><draw:image xlink:href="Pictures/d39e0a3bfb9a105366714a694ea3201c.jpg" xlink:type="simple" xlink:show="embed" xlink:actuate="onLoad"/></draw:frame></text:p>
      <text:p text:style-name="Text_20_body">In this simplified version of Soares-Filho et al. (2008),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2" text:anchor-type="paragraph" draw:z-index="2"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Calc neighborhood</text:span>) that defines which municipalities are neighbors. These are going to be inputs for the projection model. Open the group named “Econometric projection model”.</text:p>
      <text:p text:style-name="Text_20_body"><draw:frame draw:style-name="mediacenter" draw:name="3" text:anchor-type="paragraph" draw:z-index="3" svg:width="13.678958333333cm" svg:height="11.033125cm"><draw:image xlink:href="Pictures/b1f70d24c5abb7b3557a70ef3b6287a8.jpg" xlink:type="simple" xlink:show="embed" xlink:actuate="onLoad"/></draw:frame></text:p>
      <text:p text:style-name="Text_20_body">This Group contains three <text:span text:style-name="Emphasis">For Each</text:span> and one <text:span text:style-name="Emphasis">Calc Spatial Lag</text:span>. The two first <text:span text:style-name="Emphasis">For Each</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For Each</text:span> browses the elements of a table allowing its manipulation.</text:p>
          </table:table-cell>
        </table:table-row>
      </table:table>
      <text:p text:style-name="Text_20_body">In addition to the lookup tables of the five independent variables, <text:span text:style-name="Emphasis">Calc Spatial Lag</text:span> receives as input the lag coefficient, the neighborhood matrix, an initial x1 dependent variable table, the regression coefficients, and a random error term. This functor represents a spatial lag regression equation as follows (Anselin, 2002):</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Anselin, 2002).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5" text:anchor-type="paragraph" draw:z-index="5" svg:width="6.19125cm" svg:height="7.1172916666667cm"><draw:image xlink:href="Pictures/c4b1d113d50b89b30da53233b6202f2e.jpg" xlink:type="simple" xlink:show="embed" xlink:actuate="onLoad"/></draw:frame></text:p>
      <text:p text:style-name="Text_20_body">Finally, the third <text:span text:style-name="Emphasis">For Each</text:span> converts gross deforestation rates output from <text:span text:style-name="Emphasis">Calc Spatial Lag</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6" text:anchor-type="paragraph" draw:z-index="6"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dinamicaego.com/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4"/><text:bookmark-start text:name="developing_a_carbon_bookkeeping_model"/>Developing a carbon bookkeeping model<text:bookmark-end text:name="__RefHeading___developing_a_carbon_bookkeeping_model_4"/><text:bookmark-end text:name="developing_a_carbon_bookkeeping_model"/></text:h>
      <text:p text:style-name="Text_20_body">This model calculates annual carbon emissions by identifying annual deforestation and then overlaying these areas on a map of forest carbon biomass – figure below (Saatchi et al., 2007), and assuming that carbon content is 50% of wood biomass (Houghton et al., 2001) and that 85% of the carbon contained in trees is released to the atmosphere with deforestation (Houghton et al., 2000).</text:p>
      <text:p text:style-name="Text_20_body"><draw:frame draw:style-name="mediacenter" draw:name="7" text:anchor-type="paragraph" draw:z-index="7"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Load Map</text:span> within <text:span text:style-name="Emphasis">Repeat</text:span> and passing <text:span text:style-name="Emphasis">Step</text:span> as a pointer to the name file that has the model step number as its suffix. Note that in this case the suffix has 6 digits to bear the simulation year (2002-2020).</text:p>
      <text:p text:style-name="Text_20_body"><draw:frame draw:style-name="mediacenter" draw:name="8" text:anchor-type="paragraph" draw:z-index="8" svg:width="30.718125cm" style:rel-width="100%" svg:height="13.17625cm" style:rel-height="scale"><draw:image xlink:href="Pictures/abf96c1415e428f2a56e646e0bd6ae6d.jpg" xlink:type="simple" xlink:show="embed" xlink:actuate="onLoad"/></draw:frame></text:p>
      <text:p text:style-name="Text_20_body">A <text:span text:style-name="Emphasis">Load Map</text:span> is placed within a Group to ensure a proper order of execution. The previous land-use map is kept in<text:span text:style-name="Emphasis"> Mux Map</text:span>, so both <text:span text:style-name="Emphasis">Calculate Map</text:span> functors in this container receive the previous land-use map as <text:span text:style-name="Strong_20_Emphasis">i1</text:span> and the current as <text:span text:style-name="Strong_20_Emphasis">i2</text:span>.</text:p>
      <text:p text:style-name="Text_20_body"><draw:frame draw:style-name="mediacenter" draw:name="9" text:anchor-type="paragraph" draw:z-index="9" svg:width="16.245416666667cm" svg:height="9.525cm"><draw:image xlink:href="Pictures/0a977fdb32e97ab0f5c8f906aa07e147.jpg" xlink:type="simple" xlink:show="embed" xlink:actuate="onLoad"/></draw:frame></text:p>
      <text:p text:style-name="Text_20_body">After annual deforestation cells are indentified, the model picks up the corresponding biomass stocks in the biomass map and convert them into carbon and then into emissions. <text:span text:style-name="Emphasis">Extract Map Attribute</text:span> is applied to calculate the total amount of cells and <text:span text:style-name="Emphasis">Calculate Value</text:span> integrates those figures on an annual basis. Its output is passed to Set Lookup Table that updates a table with annual carbon emissions (Fig. 3).</text:p>
      <text:p text:style-name="Text_20_body"><draw:frame draw:style-name="mediacenter" draw:name="10" text:anchor-type="paragraph" draw:z-index="10" svg:width="21.11375cm" style:rel-width="100%" svg:height="9.8425cm" style:rel-height="scale"><draw:image xlink:href="Pictures/631d90057a881435483db7376acc0894.jpg" xlink:type="simple" xlink:show="embed" xlink:actuate="onLoad"/></draw:frame></text:p>
      <text:p text:style-name="Text_20_body"><text:a xlink:type="simple" xlink:href="https://dinamicaego.com/dokuwiki/doku.php?id=tutorial:heuristic_calibration_of_models_by_using_genetic_algorithm"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redd_case_study</dc:title>
  </office:meta>
</office:document-meta>
</file>