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utorial:using_local_saturation"/><text:bookmark-start text:name="__RefHeading___using_local_saturation_1"/><text:bookmark-start text:name="using_local_saturation"/>Using local saturation<text:bookmark-end text:name="__RefHeading___using_local_saturation_1"/><text:bookmark-end text:name="using_local_saturation"/></text:h>
      <text:p text:style-name="Text_20_body">Load the model “simulate_deforestation_using_local_saturation.xml” from \Examples\advanced\local_saturation
Local saturation prevents a change from occurring within a specific region, in which a class area is greater than an established threshold (figure bellow). This feature is useful to simulate diffusion process as well as to establish a minimum forest remaining area (as established by the Brazilian forest code for private properties). Local saturation can be implemented by reducing the probability of a transition using an asymptotic function as follows:</text:p>
      <text:p text:style-name="Text_20_body"><text:span text:style-name="Strong_20_Emphasis">P2 = P1 * (Li – Oc) / (Li + Oc), case Li &gt;= Oc<text:line-break/>
P2 = 0, case Li &lt; Oc
</text:span></text:p>
      <text:p text:style-name="Text_20_body">where P2 is the new probability, P1 is the original probability, Li is the maximum number of cells of a particular class that is allowed to occur within a certain map neighborhood and Oc is the number of cells of that class within that neighborhood.
In this example, deforestation must stop in a local region (in this case a window size of 59.25 hectares or 9 cells  - 3×3 window) when 50% of this region is deforested. 
For each model step, the amount of deforested cells is calculated in every 3×3 window of the landscape map. In this case, the threshold consists of five cells as follows: </text:p>
      <text:p text:style-name="Text_20_body"><text:span text:style-name="Strong_20_Emphasis">P2 = P1 * (5 - Oc) / (5 + Oc),  case Li &gt;= Oc<text:line-break/>
P2 = 0, case 5 &lt; Oc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using_local_saturation</dc:title>
  </office:meta>
</office:document-meta>
</file>