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ff45dd804d67df421019c2c2dab6a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riable_time_step_net_transition_rates"/><text:bookmark-start text:name="__RefHeading___calculate_variable_time-step_net_transition_rates_1"/><text:bookmark-start text:name="calculate_variable_time-step_net_transition_rates"/>Calculate variable time-step net transition rates<text:bookmark-end text:name="__RefHeading___calculate_variable_time-step_net_transition_rates_1"/><text:bookmark-end text:name="calculate_variable_time-step_net_transition_rates"/></text:h>
      <text:p text:style-name="Text_20_body">Here we provide an example of a model that can be used to run multiple time step simulations when the time-period matrix cannot be decomposed to a multiple-step transition matrix because it is not an ergodic matrix, i.e. <text:a xlink:type="simple" xlink:href="https://en.wikipedia.org/wiki/Markov_chain" text:style-name="Internet_20_link" text:visited-style-name="Visited_20_Internet_20_Link">Markov chain matrix</text:a>.</text:p>
      <text:p text:style-name="Text_20_body">For matrices that cannot be decomposed into multiple-step transition matrices, this models calculates first gross transition rates for a time-period and a specified time-step and then derives variable net transition rates, producing, as a result, a unique transition matrix for each model iteration. Output transition matrices are saved into files that can be loaded in a simulation with the same number of time-steps.</text:p>
      <text:p text:style-name="Text_20_body"><draw:frame draw:style-name="mediacenter" draw:name="0" text:anchor-type="paragraph" draw:z-index="0" svg:width="22.489583333333cm" style:rel-width="100%" svg:height="7.2760416666667cm" style:rel-height="scale"><draw:image xlink:href="Pictures/7ff45dd804d67df421019c2c2dab6a1d.jpg" xlink:type="simple" xlink:show="embed" xlink:actuate="onLoad"/></draw:frame></text:p>
      <text:p text:style-name="Text_20_body"><text:span text:style-name="Strong_20_Emphasis">To download this model and another one that runs the simulation using the multiple step transition matrices, please access:</text:span></text:p>
      <text:p text:style-name="Text_20_body"><text:a xlink:type="simple" xlink:href="http://csr.ufmg.br/~britaldo/simulate_2003_in_annual_time_steps.zip" text:style-name="Internet_20_link" text:visited-style-name="Visited_20_Internet_20_Link">http://csr.ufmg.br/~britaldo/simulate_2003_in_annual_time_steps.zip</text:a></text:p>
      <text:p text:style-name="Text_20_body">To work properly, these models' subfolder must be placed under the folder:</text:p>
      <text:p text:style-name="Text_20_body">\Examples\run_urban_dynamics_of_savassi_bh (This is an example provided with Dinamica EGO installation)</text:p>
      <text:p text:style-name="Text_20_body"> --- <text:span text:style-name="Emphasis"><text:a xlink:type="simple" xlink:href="mailto:britaldo@csr.ufmg.br" text:style-name="Internet_20_link" text:visited-style-name="Visited_20_Internet_20_Link">Britaldo Soares Filho</text:a> 2011/03/11 13:1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ariable_time_step_net_transition_rates</dc:title>
  </office:meta>
</office:document-meta>
</file>