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iewer_map_group"/><text:bookmark-start text:name="__RefHeading___map_group_1"/><text:bookmark-start text:name="map_group"/>Map group<text:bookmark-end text:name="__RefHeading___map_group_1"/><text:bookmark-end text:name="map_group"/></text:h>
      <text:p text:style-name="Text_20_body">Map groups can be created from a series of loaded maps (currently in the stack). Groups are not only useful to aggregate information but they also allow users to execute
a single <text:a xlink:type="simple" xlink:href="https://dinamicaego.com/dokuwiki/doku.php?id=viewer_image_expression" text:style-name="Internet_20_link" text:visited-style-name="Visited_20_Internet_20_Link">Calculate Expression</text:a> for a number of maps.</text:p>
      <text:h text:style-name="Heading_20_3" text:outline-level="3"><text:bookmark-start text:name="__RefHeading___how_to_create_a_map_group_2"/><text:bookmark-start text:name="how_to_create_a_map_group"/>How to create a map group<text:bookmark-end text:name="__RefHeading___how_to_create_a_map_group_2"/><text:bookmark-end text:name="how_to_create_a_map_group"/></text:h>
      <text:p text:style-name="Text_20_body">You start by clicking the toolbar button “Create map group”, the following dialog will prompt:<text:line-break/>
<text:line-break/>
<draw:frame draw:style-name="mediacenter" draw:name="0" text:anchor-type="paragraph" draw:z-index="0" svg:width="" svg:rel-width="100%" svg:height="0cm"><draw:image xlink:href="/var/lib/dokuwiki/data/media/create_group.png" xlink:type="simple" xlink:show="embed" xlink:actuate="onLoad"/></draw:frame><text:line-break/>
<text:line-break/>
You then will be able to select maps from the left column (loaded in the stack) and shift them to the right columns, to construct a new group.<text:line-break/>
The new group will look like a normal loaded map, except it will show maps in the group with their respective indices for the <text:a xlink:type="simple" xlink:href="https://dinamicaego.com/dokuwiki/doku.php?id=viewer_image_expression" text:style-name="Internet_20_link" text:visited-style-name="Visited_20_Internet_20_Link">Calculate Expression</text:a><text:line-break/>
<text:line-break/>
<draw:frame draw:style-name="mediacenter" draw:name="1" text:anchor-type="paragraph" draw:z-index="1" svg:width="" svg:rel-width="100%" svg:height="0cm"><draw:image xlink:href="/var/lib/dokuwiki/data/media/new_group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viewer_map_group</dc:title>
  </office:meta>
</office:document-meta>
</file>